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b04d58cb09449305c111ed463c38a0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teaching:eis:start"/><text:bookmark-start text:name="__RefHeading___engineering_of_intelligent_systems_eis_1"/><text:bookmark-start text:name="engineering_of_intelligent_systems_eis"/>Engineering of Intelligent Systems (EIS)<text:bookmark-end text:name="__RefHeading___engineering_of_intelligent_systems_eis_1"/><text:bookmark-end text:name="engineering_of_intelligent_systems_eis"/></text:h>
      <text:p text:style-name="Text_20_body">Engineering of Intelligent Systems (EIS) is the newest specialty at master's degree studies in Applied Computer Science at AGH University of Science and Technology in Krakow. The plan of studies includes several courses on core areas of Artificial Intelligence, and practical classes on modern technologies and the use of them in intelligent systems - in a variety of areas, such as web applications, mobile business applications, robotics, medicine, or computer games.</text:p>
      <text:p text:style-name="Horizontal_20_Line"/>
      <text:p text:style-name="Text_20_body"><draw:frame draw:style-name="mediaright" draw:name="0" text:anchor-type="paragraph" draw:z-index="0" svg:width="7.9375cm" svg:height="3.9320023148148cm"><draw:image xlink:href="Pictures/2b04d58cb09449305c111ed463c38a0b.png" xlink:type="simple" xlink:show="embed" xlink:actuate="onLoad"/></draw:frame>
Systemy Inteligentne to najnowsza specjalność na Informatyce Stosowanej, która wprowadza w świat szeroko rozumianych technologii inteligentnych. Na EIS studenci nauczą się metod, języków i narzędzi sztucznej inteligencji oraz zastosowania tych technologii w systemach inteligentnych w wielu różnych obszarach, takich jak aplikacje sieciowe i mobilne, aplikacje biznesowe, robotyka, medycyna, czy gry komputerowe.</text:p>
      <text:p text:style-name="Text_20_body">Więcej informacji o specjalności można znaleźć na stronie EIS: <text:a xlink:type="simple" xlink:href="http://eis.agh.edu.pl" text:style-name="Internet_20_link" text:visited-style-name="Visited_20_Internet_20_Link">http://eis.agh.edu.pl</text:a>.</text:p>
      <text:list text:style-name="List_20_1" text:continue-numbering="false">
        <text:list-item>
          <text:p text:style-name="LastListParagraph_List_20_1_Content_First"> <text:a xlink:type="simple" xlink:href="https://geist.re/pub:teaching:courses:start#studia_2_stopnia" text:style-name="Internet_20_link" text:visited-style-name="Visited_20_Internet_20_Link">Spis przedmiotów EIS prowadzonych przez członków zespołu GEIST</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pub:teaching:eis:start</dc:title>
  </office:meta>
</office:document-meta>
</file>