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4d3c844cf95d3cc3fa36723cde4b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start"/><text:bookmark-start text:name="__RefHeading___dydaktyka_geist_1"/><text:bookmark-start text:name="dydaktyka_geist"/>Dydaktyka GEIST<text:bookmark-end text:name="__RefHeading___dydaktyka_geist_1"/><text:bookmark-end text:name="dydaktyka_geist"/></text:h>
      <text:p text:style-name="Text_20_body">Informacje o przedmiotach prowadzonych przez członków zespołu GEIST.</text:p>
      <text:h text:style-name="Heading_20_2" text:outline-level="2"><text:bookmark-start text:name="__RefHeading___gris_2"/><text:bookmark-start text:name="gris"/>GRIS<text:bookmark-end text:name="__RefHeading___gris_2"/><text:bookmark-end text:name="gris"/></text:h>
      <text:p text:style-name="Text_20_body"> - a.k.a. GEISTa Reguły Interakcji ze Studentami: <text:a xlink:type="simple" xlink:href="https://geist.re/pub:teaching:gris" text:style-name="Internet_20_link" text:visited-style-name="Visited_20_Internet_20_Link">here</text:a></text:p>
      <text:h text:style-name="Heading_20_2" text:outline-level="2"><text:bookmark-start text:name="__RefHeading___informatyka_stosowana_3"/><text:bookmark-start text:name="informatyka_stosowana"/>Informatyka Stosowana<text:bookmark-end text:name="__RefHeading___informatyka_stosowana_3"/><text:bookmark-end text:name="informatyka_stosowana"/></text:h>
      <text:h text:style-name="Heading_20_3" text:outline-level="3"><text:bookmark-start text:name="__RefHeading___studia_1._stopnia_4"/><text:bookmark-start text:name="studia_1._stopnia"/>Studia 1. stopnia<text:bookmark-end text:name="__RefHeading___studia_1._stopnia_4"/><text:bookmark-end text:name="studia_1._stopnia"/></text:h>
      <text:h text:style-name="Heading_20_4" text:outline-level="4"><text:bookmark-start text:name="__RefHeading___semestr_5"/><text:bookmark-start text:name="semestr"/>1. Semestr<text:bookmark-end text:name="__RefHeading___semestr_5"/><text:bookmark-end text:name="semestr"/></text:h>
      <text:list text:style-name="List_20_1" text:continue-numbering="false">
        <text:list-item>
          <text:p text:style-name="List_20_1_Content_First"> <text:a xlink:type="simple" xlink:href="https://geist.re/pub:teaching:courses:unix" text:style-name="Internet_20_link" text:visited-style-name="Visited_20_Internet_20_Link">Wstęp do systemów uniksowych</text:a></text:p>
        </text:list-item>
        <text:list-item>
          <text:p text:style-name="List_20_1_Content_Last"> <text:a xlink:type="simple" xlink:href="https://geist.re/pub:teaching:courses:c" text:style-name="Internet_20_link" text:visited-style-name="Visited_20_Internet_20_Link">Języki i metody programowania 1</text:a></text:p>
        </text:list-item>
      </text:list>
      <text:h text:style-name="Heading_20_4" text:outline-level="4"><text:bookmark-start text:name="__RefHeading___semestr_6"/><text:bookmark-start text:name="semestr1"/>2. Semestr<text:bookmark-end text:name="__RefHeading___semestr_6"/><text:bookmark-end text:name="semestr1"/></text:h>
      <text:list text:style-name="List_20_1" text:continue-numbering="false">
        <text:list-item>
          <text:p text:style-name="List_20_1_Content_First"> <text:a xlink:type="simple" xlink:href="https://geist.re/pub:teaching:courses:logic" text:style-name="Internet_20_link" text:visited-style-name="Visited_20_Internet_20_Link">Logika</text:a></text:p>
        </text:list-item>
        <text:list-item>
          <text:p text:style-name="List_20_1_Content_Last"> Języki i Metody Programowania 2</text:p>
        </text:list-item>
      </text:list>
      <text:h text:style-name="Heading_20_4" text:outline-level="4"><text:bookmark-start text:name="__RefHeading___semestr_7"/><text:bookmark-start text:name="semestr2"/>3. Semestr<text:bookmark-end text:name="__RefHeading___semestr_7"/><text:bookmark-end text:name="semestr2"/></text:h>
      <text:list text:style-name="List_20_1" text:continue-numbering="false">
        <text:list-item>
          <text:p text:style-name="LastListParagraph_List_20_1_Content_First"> Programowanie obiektowe</text:p>
        </text:list-item>
      </text:list>
      <text:h text:style-name="Heading_20_4" text:outline-level="4"><text:bookmark-start text:name="__RefHeading___semestr_8"/><text:bookmark-start text:name="semestr3"/>4. Semestr<text:bookmark-end text:name="__RefHeading___semestr_8"/><text:bookmark-end text:name="semestr3"/></text:h>
      <text:list text:style-name="List_20_1" text:continue-numbering="false">
        <text:list-item>
          <text:p text:style-name="LastListParagraph_List_20_1_Content_First"> <text:a xlink:type="simple" xlink:href="https://geist.re/pub:teaching:courses:pp" text:style-name="Internet_20_link" text:visited-style-name="Visited_20_Internet_20_Link">Paradygmaty programowania</text:a></text:p>
        </text:list-item>
      </text:list>
      <text:h text:style-name="Heading_20_4" text:outline-level="4"><text:bookmark-start text:name="__RefHeading___semestr_9"/><text:bookmark-start text:name="semestr4"/>5. Semestr<text:bookmark-end text:name="__RefHeading___semestr_9"/><text:bookmark-end text:name="semestr4"/></text:h>
      <text:list text:style-name="List_20_1" text:continue-numbering="false">
        <text:list-item>
          <text:p text:style-name="LastListParagraph_List_20_1_Content_First"> <text:a xlink:type="simple" xlink:href="https://geist.re/pub:teaching:courses:so" text:style-name="Internet_20_link" text:visited-style-name="Visited_20_Internet_20_Link">Systemy Operacyjne</text:a></text:p>
        </text:list-item>
      </text:list>
      <text:h text:style-name="Heading_20_4" text:outline-level="4"><text:bookmark-start text:name="__RefHeading___semestr_10"/><text:bookmark-start text:name="semestr5"/>6. Semestr<text:bookmark-end text:name="__RefHeading___semestr_10"/><text:bookmark-end text:name="semestr5"/></text:h>
      <text:list text:style-name="List_20_1" text:continue-numbering="false">
        <text:list-item>
          <text:p text:style-name="LastListParagraph_List_20_1_Content_First"> <text:a xlink:type="simple" xlink:href="https://geist.re/pub:teaching:courses:ai" text:style-name="Internet_20_link" text:visited-style-name="Visited_20_Internet_20_Link">Podstawy Sztucznej Inteligencji</text:a></text:p>
        </text:list-item>
      </text:list>
      <text:h text:style-name="Heading_20_4" text:outline-level="4"><text:bookmark-start text:name="__RefHeading___semestr_11"/><text:bookmark-start text:name="semestr6"/>7. Semestr<text:bookmark-end text:name="__RefHeading___semestr_11"/><text:bookmark-end text:name="semestr6"/></text:h>
      <text:list text:style-name="List_20_1" text:continue-numbering="false">
        <text:list-item>
          <text:p text:style-name="LastListParagraph_List_20_1_Content_First"> <text:a xlink:type="simple" xlink:href="https://geist.re/pub:teaching:courses:inz" text:style-name="Internet_20_link" text:visited-style-name="Visited_20_Internet_20_Link">Pracownia inżynierska dyplomowa i praca dyplomowa</text:a></text:p>
        </text:list-item>
      </text:list>
      <text:p text:style-name="Text_20_body"><text:line-break/></text:p>
      <text:h text:style-name="Heading_20_3" text:outline-level="3"><text:bookmark-start text:name="__RefHeading___studia_2._stopnia_12"/><text:bookmark-start text:name="studia_2._stopnia"/>Studia 2. stopnia<text:bookmark-end text:name="__RefHeading___studia_2._stopnia_12"/><text:bookmark-end text:name="studia_2._stopnia"/></text:h>
      <text:list text:style-name="List_20_1" text:continue-numbering="false">
        <text:list-item>
          <text:p text:style-name="List_20_1_Content_First"> <text:a xlink:type="simple" xlink:href="https://geist.re/pub:teaching:courses:wshop" text:style-name="Internet_20_link" text:visited-style-name="Visited_20_Internet_20_Link">Pracownia Problemowa 1,2,3</text:a> (<text:span text:style-name="Strong_20_Emphasis">EIS</text:span>)</text:p>
        </text:list-item>
        <text:list-item>
          <text:p text:style-name="List_20_1_Content"> <text:a xlink:type="simple" xlink:href="https://geist.re/pub:teaching:courses:rnd" text:style-name="Internet_20_link" text:visited-style-name="Visited_20_Internet_20_Link">Seminarium badawczo-rozwojowe 1,2,3</text:a> (<text:span text:style-name="Strong_20_Emphasis">EIS</text:span>)</text:p>
        </text:list-item>
        <text:list-item>
          <text:p text:style-name="List_20_1_Content_Last"> <text:a xlink:type="simple" xlink:href="https://geist.re/pub:teaching:courses:ids" text:style-name="Internet_20_link" text:visited-style-name="Visited_20_Internet_20_Link">Seminarium interdyscyplinarne 1,2</text:a> (<text:span text:style-name="Strong_20_Emphasis">EIS</text:span>)</text:p>
        </text:list-item>
      </text:list>
      <text:h text:style-name="Heading_20_4" text:outline-level="4"><text:bookmark-start text:name="__RefHeading___semestr_13"/><text:bookmark-start text:name="semestr7"/>1. Semestr<text:bookmark-end text:name="__RefHeading___semestr_13"/><text:bookmark-end text:name="semestr7"/></text:h>
      <text:list text:style-name="List_20_1" text:continue-numbering="false">
        <text:list-item>
          <text:p text:style-name="List_20_1_Content_First"> <text:a xlink:type="simple" xlink:href="https://geist.re/pub:teaching:courses:krr" text:style-name="Internet_20_link" text:visited-style-name="Visited_20_Internet_20_Link">Reprezentacja i przetwarzanie wiedzy</text:a> (<text:span text:style-name="Strong_20_Emphasis">EIS</text:span>)</text:p>
        </text:list-item>
        <text:list-item>
          <text:p text:style-name="List_20_1_Content"> <text:a xlink:type="simple" xlink:href="https://geist.re/pub:teaching:courses:ml" text:style-name="Internet_20_link" text:visited-style-name="Visited_20_Internet_20_Link">Uczenie maszynowe</text:a> (<text:span text:style-name="Strong_20_Emphasis">EIS</text:span>)</text:p>
        </text:list-item>
        <text:list-item>
          <text:p text:style-name="List_20_1_Content"> <text:a xlink:type="simple" xlink:href="https://geist.re/pub:teaching:courses:ci" text:style-name="Internet_20_link" text:visited-style-name="Visited_20_Internet_20_Link">Metody inteligencji obliczeniowej</text:a> (<text:span text:style-name="Strong_20_Emphasis">EIS</text:span>)</text:p>
        </text:list-item>
        <text:list-item>
          <text:p text:style-name="List_20_1_Content_Last"> <text:a xlink:type="simple" xlink:href="https://geist.re/pub:teaching:courses:creat" text:style-name="Internet_20_link" text:visited-style-name="Visited_20_Internet_20_Link">Warsztaty kreatywności</text:a> (<text:span text:style-name="Strong_20_Emphasis">EIS</text:span>)</text:p>
        </text:list-item>
      </text:list>
      <text:h text:style-name="Heading_20_4" text:outline-level="4"><text:bookmark-start text:name="__RefHeading___semestr_14"/><text:bookmark-start text:name="semestr8"/>2. Semestr<text:bookmark-end text:name="__RefHeading___semestr_14"/><text:bookmark-end text:name="semestr8"/></text:h>
      <text:list text:style-name="List_20_1" text:continue-numbering="false">
        <text:list-item>
          <text:p text:style-name="List_20_1_Content_First"> <text:a xlink:type="simple" xlink:href="https://geist.re/pub:teaching:courses:aml" text:style-name="Internet_20_link" text:visited-style-name="Visited_20_Internet_20_Link">Inteligentne technologie mobilne</text:a> (<text:span text:style-name="Strong_20_Emphasis">EIS</text:span>)</text:p>
        </text:list-item>
        <text:list-item>
          <text:p text:style-name="List_20_1_Content"> <text:a xlink:type="simple" xlink:href="https://geist.re/pub:teaching:courses:rules" text:style-name="Internet_20_link" text:visited-style-name="Visited_20_Internet_20_Link">Regułowe wspomaganie decyzji  (Business Rules)</text:a> (<text:span text:style-name="Strong_20_Emphasis">EIS</text:span>)</text:p>
        </text:list-item>
        <text:list-item>
          <text:p text:style-name="List_20_1_Content"> <text:a xlink:type="simple" xlink:href="https://geist.re/pub:teaching:courses:bim" text:style-name="Internet_20_link" text:visited-style-name="Visited_20_Internet_20_Link">Technologie inteligentne w aplikacjach biznesowych</text:a> (<text:span text:style-name="Strong_20_Emphasis">EIS</text:span>)</text:p>
        </text:list-item>
        <text:list-item>
          <text:p text:style-name="List_20_1_Content_Last"> <text:a xlink:type="simple" xlink:href="https://geist.re/pub:teaching:courses:semweb" text:style-name="Internet_20_link" text:visited-style-name="Visited_20_Internet_20_Link">Technologie sieci semantycznej</text:a> (<text:span text:style-name="Strong_20_Emphasis">EIS</text:span>)</text:p>
        </text:list-item>
      </text:list>
      <text:h text:style-name="Heading_20_4" text:outline-level="4"><text:bookmark-start text:name="__RefHeading___semestr_15"/><text:bookmark-start text:name="semestr9"/>3. Semestr<text:bookmark-end text:name="__RefHeading___semestr_15"/><text:bookmark-end text:name="semestr9"/></text:h>
      <text:list text:style-name="List_20_1" text:continue-numbering="false">
        <text:list-item>
          <text:p text:style-name="LastListParagraph_List_20_1_Content_First"> <text:a xlink:type="simple" xlink:href="https://geist.re/pub:teaching:courses:aigames" text:style-name="Internet_20_link" text:visited-style-name="Visited_20_Internet_20_Link">Systemy inteligentne w grach</text:a> (<text:span text:style-name="Strong_20_Emphasis">EIS</text:span>)</text:p>
        </text:list-item>
      </text:list>
      <text:p text:style-name="Text_20_body"><text:line-break/>
<text:line-break/></text:p>
      <text:h text:style-name="Heading_20_2" text:outline-level="2"><text:bookmark-start text:name="__RefHeading___automatyka_i_robotyka_16"/><text:bookmark-start text:name="automatyka_i_robotyka"/>Automatyka i Robotyka<text:bookmark-end text:name="__RefHeading___automatyka_i_robotyka_16"/><text:bookmark-end text:name="automatyka_i_robotyka"/></text:h>
      <text:h text:style-name="Heading_20_3" text:outline-level="3"><text:bookmark-start text:name="__RefHeading___studia_1._stopnia_17"/><text:bookmark-start text:name="studia_1._stopnia1"/>Studia 1. stopnia<text:bookmark-end text:name="__RefHeading___studia_1._stopnia_17"/><text:bookmark-end text:name="studia_1._stopnia1"/></text:h>
      <text:h text:style-name="Heading_20_4" text:outline-level="4"><text:bookmark-start text:name="__RefHeading___semestr_18"/><text:bookmark-start text:name="semestr10"/>7. semestr<text:bookmark-end text:name="__RefHeading___semestr_18"/><text:bookmark-end text:name="semestr10"/></text:h>
      <text:list text:style-name="List_20_1" text:continue-numbering="false">
        <text:list-item>
          <text:p text:style-name="LastListParagraph_List_20_1_Content_First"> Bazy Danych </text:p>
        </text:list-item>
      </text:list>
      <text:h text:style-name="Heading_20_3" text:outline-level="3"><text:bookmark-start text:name="__RefHeading___studia_2._stopnia_19"/><text:bookmark-start text:name="studia_2._stopnia1"/>Studia 2. stopnia<text:bookmark-end text:name="__RefHeading___studia_2._stopnia_19"/><text:bookmark-end text:name="studia_2._stopnia1"/></text:h>
      <text:h text:style-name="Heading_20_4" text:outline-level="4"><text:bookmark-start text:name="__RefHeading___semestr_20"/><text:bookmark-start text:name="semestr11"/>1. semestr<text:bookmark-end text:name="__RefHeading___semestr_20"/><text:bookmark-end text:name="semestr11"/></text:h>
      <text:list text:style-name="List_20_1" text:continue-numbering="false">
        <text:list-item>
          <text:p text:style-name="LastListParagraph_List_20_1_Content_First"> Metody Inżynierii Wiedzy</text:p>
        </text:list-item>
      </text:list>
      <text:h text:style-name="Heading_20_4" text:outline-level="4"><text:bookmark-start text:name="__RefHeading___semestr_21"/><text:bookmark-start text:name="semestr12"/>2. semestr<text:bookmark-end text:name="__RefHeading___semestr_21"/><text:bookmark-end text:name="semestr12"/></text:h>
      <text:list text:style-name="List_20_1" text:continue-numbering="false">
        <text:list-item>
          <text:p text:style-name="List_20_1_Content_First"> Języki Sztucznej Inteligencji</text:p>
        </text:list-item>
        <text:list-item>
          <text:p text:style-name="List_20_1_Content_Last"> Laboratorium specjalizacyjne </text:p>
        </text:list-item>
      </text:list>
      <text:h text:style-name="Heading_20_4" text:outline-level="4"><text:bookmark-start text:name="__RefHeading___semestr_22"/><text:bookmark-start text:name="semestr13"/>3. semestr<text:bookmark-end text:name="__RefHeading___semestr_22"/><text:bookmark-end text:name="semestr13"/></text:h>
      <text:list text:style-name="List_20_1" text:continue-numbering="false">
        <text:list-item>
          <text:p text:style-name="LastListParagraph_List_20_1_Content_First"> Seminarium problemowe</text:p>
        </text:list-item>
      </text:list>
      <text:h text:style-name="Heading_20_2" text:outline-level="2"><text:bookmark-start text:name="__RefHeading___teaching_materials_23"/><text:bookmark-start text:name="teaching_materials"/>Teaching materials<text:bookmark-end text:name="__RefHeading___teaching_materials_23"/><text:bookmark-end text:name="teaching_materials"/></text:h>
      <text:h text:style-name="Heading_20_3" text:outline-level="3"><text:bookmark-start text:name="__RefHeading___ai_wiki_24"/><text:bookmark-start text:name="ai_wiki"/>AI wiki<text:bookmark-end text:name="__RefHeading___ai_wiki_24"/><text:bookmark-end text:name="ai_wiki"/></text:h>
      <text:p text:style-name="Text_20_body"><draw:a xlink:type="simple" xlink:href="http://ai.ia.agh.edu.pl/wiki/"><draw:frame draw:style-name="mediaright" draw:name="AIwiki logo Legend" text:anchor-type="paragraph" draw:z-index="0" svg:width="2.2754166666667cm"><draw:text-box><text:p text:style-name="legendcenter"><draw:frame draw:style-name="mediaright" draw:name="AIwiki logo" text:anchor-type="paragraph" draw:z-index="0" svg:width="2.2754166666667cm" svg:height="2.2754166666667cm"><draw:image xlink:href="Pictures/c24d3c844cf95d3cc3fa36723cde4b07.png" xlink:type="simple" xlink:show="embed" xlink:actuate="onLoad"/></draw:frame>AIwiki logo</text:p></draw:text-box></draw:frame></draw:a>
<text:a xlink:type="simple" xlink:href="http://ai.ia.agh.edu.pl/wiki/" text:style-name="Internet_20_link" text:visited-style-name="Visited_20_Internet_20_Link">AI wiki</text:a> is a system used for coordinating the didactic activities.
These include the teaching instructions, as well as student projects, including Bachelor and Master projects (theses).</text:p>
      <text:p text:style-name="Text_20_body">GEIST members have developed some <text:a xlink:type="simple" xlink:href="http://ai.ia.agh.edu.pl/wiki/pl:dydaktyka:start" text:style-name="Internet_20_link" text:visited-style-name="Visited_20_Internet_20_Link">teaching materials</text:a>.
They mainly deal with <text:a xlink:type="simple" xlink:href="http://ai.ia.agh.edu.pl/wiki/pl:prolog:prolog_lab" text:style-name="Internet_20_link" text:visited-style-name="Visited_20_Internet_20_Link">Logic Programming in Prolog</text:a> (including a full-featured <text:a xlink:type="simple" xlink:href="http://ai.ia.agh.edu.pl/wiki/prolog:pllib:start" text:style-name="Internet_20_link" text:visited-style-name="Visited_20_Internet_20_Link">Prolog examples library</text:a>), <text:a xlink:type="simple" xlink:href="http://ai.ia.agh.edu.pl/wiki/mindstorms:start" text:style-name="Internet_20_link" text:visited-style-name="Visited_20_Internet_20_Link">LEGO Minstorms NXT</text:a>, <text:a xlink:type="simple" xlink:href="http://ai.ia.agh.edu.pl/wiki/pl:dydaktyka:semantic_web:start" text:style-name="Internet_20_link" text:visited-style-name="Visited_20_Internet_20_Link">Semantic Web</text:a> and other topics related to knowledge engineering.</text:p>
      <text:p text:style-name="Text_20_body">Other subjects taught by GEIST include: <text:a xlink:type="simple" xlink:href="http://ai.ia.agh.edu.pl/wiki/pl:dydaktyka:asd:2010:start" text:style-name="Internet_20_link" text:visited-style-name="Visited_20_Internet_20_Link">Algorithms and Data Structures</text:a>, <text:a xlink:type="simple" xlink:href="http://ai.ia.agh.edu.pl/wiki/pl:dydaktyka:sbd:2010:start" text:style-name="Internet_20_link" text:visited-style-name="Visited_20_Internet_20_Link">Databases</text:a>, <text:a xlink:type="simple" xlink:href="http://ai.ia.agh.edu.pl/wiki/pl:dydaktyka:ztb:2010:start" text:style-name="Internet_20_link" text:visited-style-name="Visited_20_Internet_20_Link">Databases II</text:a> and <text:a xlink:type="simple" xlink:href="http://ai.ia.agh.edu.pl/wiki/pl:dydaktyka:so:2010:start" text:style-name="Internet_20_link" text:visited-style-name="Visited_20_Internet_20_Link">Operating Systems</text:a>.</text:p>
      <text:p text:style-name="Text_20_body">The courses are taught in Polish, so most of the instructions are in Polish only. However, some course materials are bilingual and other have only an English version.</text:p>
      <text:h text:style-name="Heading_20_3" text:outline-level="3"><text:bookmark-start text:name="__RefHeading___personal_wikis_25"/><text:bookmark-start text:name="personal_wikis"/>Personal wikis<text:bookmark-end text:name="__RefHeading___personal_wikis_25"/><text:bookmark-end text:name="personal_wikis"/></text:h>
      <text:p text:style-name="Text_20_body">One can find other teaching materials on the GEIST members' personal wikis:</text:p>
      <text:list text:style-name="List_20_1" text:continue-numbering="false">
        <text:list-item>
          <text:p text:style-name="List_20_1_Content_First"> <text:a xlink:type="simple" xlink:href="http://home.agh.edu.pl/~gjn/wiki/dydaktyka:start" text:style-name="Internet_20_link" text:visited-style-name="Visited_20_Internet_20_Link">Grzegorz J. Nalepa, PhD</text:a> - Introduction to Unix/GNU/Linux, Security in computer systems and networks, Software Engineering and others</text:p>
        </text:list-item>
        <text:list-item>
          <text:p text:style-name="List_20_1_Content"> <text:a xlink:type="simple" xlink:href="http://home.agh.edu.pl/~kluza/doku.php?id=dydaktyka" text:style-name="Internet_20_link" text:visited-style-name="Visited_20_Internet_20_Link">Krzysztof Kluza, MSc.</text:a> - Computer Science I</text:p>
        </text:list-item>
        <text:list-item>
          <text:p text:style-name="List_20_1_Content"> <text:a xlink:type="simple" xlink:href="http://home.agh.edu.pl/~sbobek/doku.php?id=Dydaktyka" text:style-name="Internet_20_link" text:visited-style-name="Visited_20_Internet_20_Link">Szymon Bobek, MSc.</text:a> - Computer Science II, Object-oriented programming</text:p>
        </text:list-item>
        <text:list-item>
          <text:p text:style-name="List_20_1_Content_Last"> <text:a xlink:type="simple" xlink:href="http://home.agh.edu.pl/~kk/doku.php?id=main:didactic:air2inf:start" text:style-name="Internet_20_link" text:visited-style-name="Visited_20_Internet_20_Link">Krzysztof Kaczor, Msc.</text:a> - Computer Science III, Real-Time System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start</dc:title>
  </office:meta>
</office:document-meta>
</file>