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60f1673ebf956c94c49b121c45f0bf6.jpg"/>
  <manifest:file-entry manifest:media-type="image/jpeg" manifest:full-path="Pictures/e0733a0c391f51919a93b7de0c423b29.jpg"/>
  <manifest:file-entry manifest:media-type="image/jpeg" manifest:full-path="Pictures/6a757ddf26ed3b78eb812eaad0d07b17.jpg"/>
  <manifest:file-entry manifest:media-type="image/jpeg" manifest:full-path="Pictures/1bdb22efd6381ea024a6e754d4d457d2.jpg"/>
  <manifest:file-entry manifest:media-type="image/png" manifest:full-path="Pictures/8069386bf0e490f7b55ab4af20ed7bf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teaching:courses:ids"/><text:bookmark-start text:name="__RefHeading___seminarium_interdyscyplinarne_1"/><text:bookmark-start text:name="seminarium_interdyscyplinarne"/>Seminarium interdyscyplinarne<text:bookmark-end text:name="__RefHeading___seminarium_interdyscyplinarne_1"/><text:bookmark-end text:name="seminarium_interdyscyplinarne"/></text:h>
      <text:list text:style-name="List_20_1" text:continue-numbering="false">
        <text:list-item>
          <text:p text:style-name="List_20_1_Content_First"> <text:a xlink:type="simple" xlink:href="http://syllabuskrk.agh.edu.pl/2012-2013/pl/magnesite/study_plans/stacjonarne-informatyka-stosowana-systemy-inteligentne/module/361-eit-2-112-s-seminarium-interdyscyplinarne-1" text:style-name="Internet_20_link" text:visited-style-name="Visited_20_Internet_20_Link">Syllabus przedmiotu – sem. 1</text:a></text:p>
        </text:list-item>
        <text:list-item>
          <text:p text:style-name="List_20_1_Content_Last"> <text:a xlink:type="simple" xlink:href="http://syllabuskrk.agh.edu.pl/2012-2013/pl/magnesite/study_plans/stacjonarne-informatyka-stosowana-systemy-inteligentne/module/361-eit-2-205-s-seminarium-interdyscyplinarne-2" text:style-name="Internet_20_link" text:visited-style-name="Visited_20_Internet_20_Link">Syllabus przedmiotu – sem. 2</text:a></text:p>
        </text:list-item>
      </text:list>
      <text:h text:style-name="Heading_20_2" text:outline-level="2"><text:bookmark-start text:name="__RefHeading___seminarium_badawczo-rozwojowe_2"/><text:bookmark-start text:name="seminarium_badawczo-rozwojowe"/>Seminarium badawczo-rozwojowe<text:bookmark-end text:name="__RefHeading___seminarium_badawczo-rozwojowe_2"/><text:bookmark-end text:name="seminarium_badawczo-rozwojowe"/></text:h>
      <text:p text:style-name="Text_20_body"><text:span text:style-name="Strong_20_Emphasis">Spotkania odbywają się wybrane środy, o godz. 14:00, w sali 429 w budynku C2</text:span>
patrz: <text:a xlink:type="simple" xlink:href="http://wikimapia.org/#lang=pl&amp;lat=50.067525&amp;lon=19.914501&amp;z=16&amp;m=b" text:style-name="Internet_20_link" text:visited-style-name="Visited_20_Internet_20_Link">Mapa AGH</text:a></text:p>
      <text:p text:style-name="Text_20_body"><text:a xlink:type="simple" xlink:href="https://geist.re/pub:teaching:courses:rnd" text:style-name="Internet_20_link" text:visited-style-name="Visited_20_Internet_20_Link">→ Read more...</text:a></text:p>
      <text:h text:style-name="Heading_20_2" text:outline-level="2"><text:bookmark-start text:name="__RefHeading___spotkania_ids_2014spoleczne_zycie_informacji_w_komunikowaniu_3"/><text:bookmark-start text:name="spotkania_ids_2014spoleczne_zycie_informacji_w_komunikowaniu"/>Spotkania IDS 2014: SPOŁECZNE ŻYCIE INFORMACJI W KOMUNIKOWANIU<text:bookmark-end text:name="__RefHeading___spotkania_ids_2014spoleczne_zycie_informacji_w_komunikowaniu_3"/><text:bookmark-end text:name="spotkania_ids_2014spoleczne_zycie_informacji_w_komunikowaniu"/></text:h>
      <text:h text:style-name="Heading_20_3" text:outline-level="3"><text:bookmark-start text:name="__RefHeading___determinizm_komunikacyjny_w_starych_i_nowych_mediach_4"/><text:bookmark-start text:name="determinizm_komunikacyjny_w_starych_i_nowych_mediach"/>Determinizm komunikacyjny w starych i nowych mediach<text:bookmark-end text:name="__RefHeading___determinizm_komunikacyjny_w_starych_i_nowych_mediach_4"/><text:bookmark-end text:name="determinizm_komunikacyjny_w_starych_i_nowych_mediach"/></text:h>
      <text:p text:style-name="Text_20_body"><text:span text:style-name="Strong_20_Emphasis">Prof. dr hab. Ignacy S. Fiut</text:span>
<draw:frame draw:style-name="mediaright" draw:name="0" text:anchor-type="paragraph" draw:z-index="0" svg:width="3.96875cm" svg:height="5.9905660377358cm"><draw:image xlink:href="Pictures/360f1673ebf956c94c49b121c45f0bf6.jpg" xlink:type="simple" xlink:show="embed" xlink:actuate="onLoad"/></draw:frame>
profesor filozofii w AGH od roku 1997. Od roku 2000 kieruje Katedrą Kulturoznawstwa i Filozofii na Wydziale Humanistycznym AGH w Krakowie. Autor następujących książek: „Człowiek według Alberta Camusa. Studium Antropologii egzystencjalnej” (1993), „Filozofia ewolucyjna Konrada Zachariasa Lorenza. Studium problemowe i historyczne” (1994), „Światy poetów” (1996), „Negacja i Niebyt. Ujęcie systemowe Georga W. F. Hegla i Martina Heideggera” (1997), „Filozofia – media – ekologia” (1998), „ECO-etyki. Kierunki rozwoju aksjologii współczesnej przyjaznej środowisku” (1999), „Ekofilozofia. Geneza i problemy” (2003), „Media @ Internet. Szkice filozoficzno-medioznawcze z lat 2000- 2006” (2006), „Kulturowa tożsamość poetów” (2009), „Tadeusz Garbowski – prekursor filozofii ewolucyjnej” (2012) oraz „Metodologia nauki. Wybór tekstów” (1986) (wraz z Adamem Groblerem). W serii wydawniczej „Idee i Myśliciele” pod jego redakcją ukazały się prace: „Filozofia polska w kontekście światowym” (2001), „Filozofia współczesna a tradycja” (2002),  „Społeczne i środowiskowe problemy filozofii” (2003), „Ideał nauki i wartości w filozofii XIX-XXI wieku” (2004), „Medialne i społeczne aspekty filozofii” (2005), „Media, kobieta i śmiech” (2006), „Kultura a tożsamość” (2007), „Filozoficzne i kulturoznawcze rozważania o duchowości i komunikowaniu” (2008), „Tożsamość – podmiot –  komunikowanie” (2009), „Człowiek w przestrzeniach komunikacyjnych” (2010), „Komunikowanie – poznanie – kultura” (2011) i „”Duchowość: człowiek i wartości” (2012). Członek  Polskiego Towarzystwa Filozoficznego i Polskiego Towarzystwa Komunikacji Społecznej.</text:p>
      <text:p text:style-name="Text_20_body"><text:span text:style-name="Strong_20_Emphasis">Wykład 6. godz.:</text:span></text:p>
      <text:list text:style-name="Numbering_20_1" text:continue-numbering="false">
        <text:list-item>
          <text:p text:style-name="Numbering_20_1_Content_First"> Modele komunikowania: monofoniczy i polifoniczny</text:p>
        </text:list-item>
        <text:list-item>
          <text:p text:style-name="Numbering_20_1_Content"> Podstawowe pojęcia  nauki o komunikowaniu: nadawca,  medium (przekaz) i odbiorca</text:p>
        </text:list-item>
        <text:list-item>
          <text:p text:style-name="Numbering_20_1_Content"> Dynamika przemian i zachowań publiczności w starych i nowych mediach: spirala milczenia, spirala ujadania i jazgotu, dyfuzja informacji i luki informacyjne</text:p>
        </text:list-item>
        <text:list-item>
          <text:p text:style-name="Numbering_20_1_Content"> Klasyczny determinizm H. Innisa i M. McLuhana</text:p>
        </text:list-item>
        <text:list-item>
          <text:p text:style-name="Numbering_20_1_Content"> Determinizm twardy i miękki: N. Postmana, D. De Kerckhovea oraz ewolucyjny P. Levinsona</text:p>
        </text:list-item>
        <text:list-item>
          <text:p text:style-name="Numbering_20_1_Content"> Determinizm konwergencyjny H. Jenkinsa i teoria mediomorfozy R. Fidlera</text:p>
        </text:list-item>
        <text:list-item>
          <text:p text:style-name="Numbering_20_1_Content_Last"> Charakterystyka formacji informacyjno-medialnej: modele komunikacji – od Web 1.O do Web 4.</text:p>
        </text:list-item>
      </text:list>
      <text:p text:style-name="Text_20_body"><text:span text:style-name="Strong_20_Emphasis">Literatura:</text:span></text:p>
      <text:list text:style-name="Numbering_20_1" text:continue-numbering="false">
        <text:list-item>
          <text:p text:style-name="Numbering_20_1_Content_First"> Goban Klas T., <text:span text:style-name="Emphasis">Wartki nurt mediów. Ku nowym formom społecznego życia informacji</text:span>, Wydawnictwo Universitas, Kraków 2011.</text:p>
        </text:list-item>
        <text:list-item>
          <text:p text:style-name="Numbering_20_1_Content"> Fiut I. S.,  Media @ Internet. Szkice filozoficzno-medioznawcze z lat 2000-2006, Kraków 2006, rozdz.: VII – X, s. 126-198.</text:p>
        </text:list-item>
        <text:list-item>
          <text:p text:style-name="Numbering_20_1_Content_Last"> Levinson P., <text:span text:style-name="Emphasis">Nowe nowe media</text:span>, WAM, Kraków 2010.</text:p>
        </text:list-item>
      </text:list>
      <text:h text:style-name="Heading_20_3" text:outline-level="3"><text:bookmark-start text:name="__RefHeading___internet_jako_przestrzen_komunikacyjna_5"/><text:bookmark-start text:name="internet_jako_przestrzen_komunikacyjna"/>Internet jako przestrzeń komunikacyjna<text:bookmark-end text:name="__RefHeading___internet_jako_przestrzen_komunikacyjna_5"/><text:bookmark-end text:name="internet_jako_przestrzen_komunikacyjna"/></text:h>
      <text:p text:style-name="Text_20_body"><draw:frame draw:style-name="mediaright" draw:name="1" text:anchor-type="paragraph" draw:z-index="1" svg:width="4.7625cm" svg:height="3.571119047619cm"><draw:image xlink:href="Pictures/e0733a0c391f51919a93b7de0c423b29.jpg" xlink:type="simple" xlink:show="embed" xlink:actuate="onLoad"/></draw:frame>
<text:span text:style-name="Strong_20_Emphasis">Magdalena Szpunar</text:span>,
doktor nauk humanistycznych w zakresie socjologii. Autorka ponad 100 publikacji naukowych z zakresu medioznawstwa, socjologii internetu oraz metodologii badań online. Autorka książek: “Nowe-stare medium. Internet między tworzeniem nowych modeli komunikacyjnych a reprodukowaniem schematów komunikowania masowego” (2012), “Społeczne konteksty nowych mediów” (2011), “Internet w procesie realizacji badań” (2010) oraz “W stronę nowych mediów” (2010). Czterokrotnie otrzymała 
nagrodę JM Rektora AGH za pracę naukową. Więcej o autorce na stronie: <text:a xlink:type="simple" xlink:href="http://www.magdalenaszpunar.com" text:style-name="Internet_20_link" text:visited-style-name="Visited_20_Internet_20_Link">www.magdalenaszpunar.com</text:a></text:p>
      <text:p text:style-name="Text_20_body"><text:span text:style-name="Strong_20_Emphasis">Wykład 3 godz, seminarium 2 godz.:</text:span></text:p>
      <text:list text:style-name="Numbering_20_1" text:continue-numbering="false">
        <text:list-item>
          <text:p text:style-name="Numbering_20_1_Content_First"> Społeczne aspekty ewolucji internetu od Web 1.0 do Web 3.0 </text:p>
        </text:list-item>
        <text:list-item>
          <text:p text:style-name="Numbering_20_1_Content"> Architektura internetu. Od struktury otwartej do scentralizowanej. Teoria muszki smokingowej </text:p>
        </text:list-item>
        <text:list-item>
          <text:p text:style-name="Numbering_20_1_Content_Last"> Narzędzie wolności, czy zniewolenia? Gatekeeping na przykładzie wyszukiwarki Google </text:p>
        </text:list-item>
      </text:list>
      <text:p text:style-name="Text_20_body"><text:span text:style-name="Strong_20_Emphasis">Literatura:</text:span></text:p>
      <text:list text:style-name="Numbering_20_1" text:continue-numbering="false">
        <text:list-item>
          <text:p text:style-name="Numbering_20_1_Content_First"> Szpunar, M. 2012. <text:span text:style-name="Emphasis">Nowe-stare medium. Internet między tworzeniem nowych modeli komunikacyjnych a reprodukowaniem schematów komunikowania masowego.</text:span> Warszawa: IFiS PAN.</text:p>
        </text:list-item>
        <text:list-item>
          <text:p text:style-name="Numbering_20_1_Content"> Halavais, A. 2012. <text:span text:style-name="Emphasis">Wyszukiwarki internetowe a społeczeństwo.</text:span> Warszawa: WN  PWN.</text:p>
        </text:list-item>
        <text:list-item>
          <text:p text:style-name="Numbering_20_1_Content"> Gogołek, W. 2010. <text:span text:style-name="Emphasis">Komunikacja sieciowa. Uwarunkowania, kategorie i paradoksy.</text:span> Warszawa: ASPRA.</text:p>
        </text:list-item>
        <text:list-item>
          <text:p text:style-name="Numbering_20_1_Content_Last"> Jenkins, H. 2007. <text:span text:style-name="Emphasis">Kultura konwergencji: zderzenie starych i nowych mediów.</text:span>  Warszawa: WAiP.</text:p>
        </text:list-item>
      </text:list>
      <text:h text:style-name="Heading_20_3" text:outline-level="3"><text:bookmark-start text:name="__RefHeading___tozsamosc_osobowa_w_internecie_6"/><text:bookmark-start text:name="tozsamosc_osobowa_w_internecie"/>Tożsamość osobowa w Internecie<text:bookmark-end text:name="__RefHeading___tozsamosc_osobowa_w_internecie_6"/><text:bookmark-end text:name="tozsamosc_osobowa_w_internecie"/></text:h>
      <text:p text:style-name="Text_20_body"><draw:frame draw:style-name="mediaright" draw:name="2" text:anchor-type="paragraph" draw:z-index="2" svg:width="3.96875cm" svg:height="5.2916666666667cm"><draw:image xlink:href="Pictures/6a757ddf26ed3b78eb812eaad0d07b17.jpg" xlink:type="simple" xlink:show="embed" xlink:actuate="onLoad"/></draw:frame>
Dr Wacław Branicki - filozof i pedagog. Adiunkt w Katedrze Kulturoznawstwa i Filozofii Wydziału Humanistycznego AGH. Autor książki „Tożsamość a wirtualność”. Nowsze publikacje dotyczą specyfiki doświadczenia egzystencjalnego w środowiskach nowych mediów.</text:p>
      <text:p text:style-name="Text_20_body"><text:span text:style-name="Strong_20_Emphasis"> seminarium 3. godz.:</text:span></text:p>
      <text:list text:style-name="Numbering_20_1" text:continue-numbering="false">
        <text:list-item>
          <text:p text:style-name="Numbering_20_1_Content_First"> Tożsamość osobowa wobec doświadczenia wirtualności</text:p>
        </text:list-item>
        <text:list-item>
          <text:p text:style-name="Numbering_20_1_Content_Last"> Wzorce autentyczności egzystencjalnej w świecie nowych mediów</text:p>
        </text:list-item>
      </text:list>
      <text:p text:style-name="Text_20_body"><text:span text:style-name="Strong_20_Emphasis">Literatura:</text:span></text:p>
      <text:list text:style-name="Numbering_20_1" text:continue-numbering="false">
        <text:list-item>
          <text:p text:style-name="Numbering_20_1_Content_First"> Aboujaoude E., <text:span text:style-name="Emphasis">Wirtualna osobowość naszych czasów. Mroczna strona e – osobowości,</text:span> Wydawnictwo Uniwersytetu Jagiellońskiego, Kraków 2012.</text:p>
        </text:list-item>
        <text:list-item>
          <text:p text:style-name="Numbering_20_1_Content"> Bargh J.A., McKenna K.Y.A., Fitzsimons G.M., <text:span text:style-name="Emphasis">Can You the Real Me? Activation and Expression of the „True Self ” on the Internet,</text:span> „Journal of Social Issues” 2002, No. 1.</text:p>
        </text:list-item>
        <text:list-item>
          <text:p text:style-name="Numbering_20_1_Content"> Branicki W., <text:span text:style-name="Emphasis">Tozsamosc a wirtualnosc,</text:span> Wydawnictwo Nomos, Kraków 2009,</text:p>
        </text:list-item>
        <text:list-item>
          <text:p text:style-name="Numbering_20_1_Content_Last"> Reinecke L., Trepte S., <text:span text:style-name="Emphasis">Authenticity and well-being on social network sites: A two-wave longitudinal study on the effects of online authenticity and the positivity bias in SNS communication,</text:span> „Computers in Human Behavior”, 2014, No. 30.</text:p>
        </text:list-item>
      </text:list>
      <text:p text:style-name="Horizontal_20_Line"/>
      <text:h text:style-name="Heading_20_2" text:outline-level="2"><text:bookmark-start text:name="__RefHeading___spotkania_ids_2013_7"/><text:bookmark-start text:name="spotkania_ids_2013"/>Spotkania IDS 2013<text:bookmark-end text:name="__RefHeading___spotkania_ids_2013_7"/><text:bookmark-end text:name="spotkania_ids_2013"/></text:h>
      <text:h text:style-name="Heading_20_3" text:outline-level="3"><text:bookmark-start text:name="__RefHeading___dr_stefan_florek_8"/><text:bookmark-start text:name="dr_stefan_florek"/>dr Stefan Florek<text:bookmark-end text:name="__RefHeading___dr_stefan_florek_8"/><text:bookmark-end text:name="dr_stefan_florek"/></text:h>
      <text:p text:style-name="Text_20_body"><draw:frame draw:style-name="mediaright" draw:name="3" text:anchor-type="paragraph" draw:z-index="3" svg:width="3.96875cm" svg:height="5.2916666666667cm"><draw:image xlink:href="Pictures/1bdb22efd6381ea024a6e754d4d457d2.jpg" xlink:type="simple" xlink:show="embed" xlink:actuate="onLoad"/></draw:frame>
Filozof i psycholog, adiunkt w Zakładzie Kognitywistyki Instytutu Filozofii Uniwersytetu Jagiellońskiego, starszy wykładowca w Instytucie Pedagogicznym PWSZ w Nowym Sączu. Autor książki „Wartościujący umysł” i wielu innych publikacji naukowych (rozdziałów w monografiach i artykułów) poświęconych głównie problematyce aksjologicznej. Członek Polskiego Towarzystwa Kognitywistycznego.</text:p>
      <text:h text:style-name="Heading_20_4" text:outline-level="4"><text:bookmark-start text:name="__RefHeading___neuroestetykasztuka_wizualna_9"/><text:bookmark-start text:name="neuroestetykasztuka_wizualna"/>Neuroestetyka: sztuka wizualna<text:bookmark-end text:name="__RefHeading___neuroestetykasztuka_wizualna_9"/><text:bookmark-end text:name="neuroestetykasztuka_wizualna"/></text:h>
      <text:p text:style-name="Text_20_body">Zajęcia będą poświęcone neuroestetyce oraz sformułowanej na jej gruncie przez V. S. Ramachandrana i W. Hirsteina (Ramachandran i Hirstein, 1999; Ramachandran, 2001) koncepcji doświadczenia estetycznego, która odnosi się do sztuk wizualnych. Fundamentem propozycji Ramachandrana i Hirsteina są zasady określające charakterystykę bodźców wizualnych i mechanizmy przetwarzania informacji przez mózg/umysł odpowiedzialne za doświadczenie piękna. Przedmiotem dyskusji będą zalety i wady tej propozycji oraz kwestia jej przydatności w projektowaniu sztucznych systemów inteligentnych generujących oceny estetyczne.</text:p>
      <text:p text:style-name="Text_20_body">Bibliografia:<text:line-break/></text:p>
      <text:list text:style-name="Numbering_20_1" text:continue-numbering="false">
        <text:list-item>
          <text:p text:style-name="Numbering_20_1_Content_First"> V.S. Ramachandran, W. Hirstein, The Science of Art. A Neurological Theory of Aesthetic Experience, Journal of Consciousness Studies, 6, No. 6-7, 1999, pp. 15–51 (Internet: <text:a xlink:type="simple" xlink:href="http://www.imprint.co.uk/rama/art.pdf" text:style-name="Internet_20_link" text:visited-style-name="Visited_20_Internet_20_Link">http://www.imprint.co.uk/rama/art.pdf</text:a> <text:a xlink:type="simple" xlink:href="http://www.imprint.co.uk/rama/plates.pdf" text:style-name="Internet_20_link" text:visited-style-name="Visited_20_Internet_20_Link">http://www.imprint.co.uk/rama/plates.pdf</text:a>) /polski przekład: W. Hirstein, V. S. Ramachandran, Nauka wobec zagadnienia sztuki. Neurologiczna teoria doświadczenia estetycznego, [w:] Wioletta Dziarnowska, Andrzej Klawiter (red.), Mózg i jego umysły, Wyd. Zysk i S-ka, Poznań 2006/ ( <text:a xlink:type="simple" xlink:href="http://www.academia.edu/2867430/NAUKA_WOBEC_ZAGADNIENIA_SZTUKI._NEUROLOGICZNA_TEORIA_DOSWIADCZENIA_ESTETYCZNEGO" text:style-name="Internet_20_link" text:visited-style-name="Visited_20_Internet_20_Link">Internet</text:a>)</text:p>
        </text:list-item>
        <text:list-item>
          <text:p text:style-name="Numbering_20_1_Content_Last"> V.S. Ramachandran, Sharpening Up ‘The Science of Art’, An Interview with Anthony Freeman, Journal of Consciousness Studies, 8, No. 1, 2001, pp. 9–29 (Internet: <text:a xlink:type="simple" xlink:href="http://www.imprint.co.uk/pdf/rama_interview.pdf" text:style-name="Internet_20_link" text:visited-style-name="Visited_20_Internet_20_Link">http://www.imprint.co.uk/pdf/rama_interview.pdf</text:a>)</text:p>
        </text:list-item>
      </text:list>
      <text:h text:style-name="Heading_20_4" text:outline-level="4"><text:bookmark-start text:name="__RefHeading___ewolucja_moralnosci_10"/><text:bookmark-start text:name="ewolucja_moralnosci"/>Ewolucja moralności<text:bookmark-end text:name="__RefHeading___ewolucja_moralnosci_10"/><text:bookmark-end text:name="ewolucja_moralnosci"/></text:h>
      <text:p text:style-name="Text_20_body">Teorie ewolucji moralności formułowane są przede wszystkim na gruncie biologii
i psychologii ewolucyjnej. Ważny wkład w wyjaśnianie przebiegu tego procesu wnoszą również neuropsychologia i próby tworzenia jego komputerowych symulacji w oparciu
o teorię gier. W trakcie zajęć zostaną omówione ustalenia dokonane w ramach tych różnych podejść badawczych. Przedmiotem dyskusji będzie możliwość ich integracji.</text:p>
      <text:p text:style-name="Text_20_body">LITERATURA:<text:line-break/></text:p>
      <text:list text:style-name="Numbering_20_1" text:continue-numbering="false">
        <text:list-item>
          <text:p text:style-name="Numbering_20_1_Content_First"> Krebs, D. L. (2008). Morality. An Evolutionary Account. Perspectives on Psychological Science. Vol.3, No.3, pp. 149-172. (<text:a xlink:type="simple" xlink:href="http://www.sfu.ca/psyc/faculty/krebs/publications/Morality.%20An%20evolutionary%20account.pdf" text:style-name="Internet_20_link" text:visited-style-name="Visited_20_Internet_20_Link">http://www.sfu.ca/psyc/faculty/krebs/publications/Morality.%20An%20evolutionary%20account.pdf</text:a>)</text:p>
        </text:list-item>
        <text:list-item>
          <text:p text:style-name="Numbering_20_1_Content"> Barbey, A. K., Krueger, F &amp; Grafman, J. (2009). An evolutionarily adaptive neural architecture for social reasoning. Trends in Neurosciences Vol.32 No.12, pp. 603-610 (<text:a xlink:type="simple" xlink:href="http://www.cell.com/trends/neurosciences/abstract/S0166-2236" text:style-name="Internet_20_link" text:visited-style-name="Visited_20_Internet_20_Link">http://www.cell.com/trends/neurosciences/abstract/S0166-2236</text:a>(09)00154-4)</text:p>
        </text:list-item>
        <text:list-item>
          <text:p text:style-name="Numbering_20_1_Content_Last"> Axelrod, R., Hamilton, W. D. (1981). The Evolution of Cooperation. Science, New Series, Vol. 211, No. 4489, pp. 1390-1396. (<text:a xlink:type="simple" xlink:href="http://www-personal.umich.edu/~axe/research/Axelrod%20and%20Hamilton%20EC%201981.pdf" text:style-name="Internet_20_link" text:visited-style-name="Visited_20_Internet_20_Link">http://www-personal.umich.edu/~axe/research/Axelrod%20and%20Hamilton%20EC%201981.pdf</text:a>)</text:p>
        </text:list-item>
      </text:list>
      <text:h text:style-name="Heading_20_3" text:outline-level="3"><text:bookmark-start text:name="__RefHeading___sidey_myoo_11"/><text:bookmark-start text:name="sidey_myoo"/>Sidey Myoo<text:bookmark-end text:name="__RefHeading___sidey_myoo_11"/><text:bookmark-end text:name="sidey_myoo"/></text:h>
      <text:p text:style-name="Text_20_body"><draw:frame draw:style-name="mediaright" draw:name="Sidey Myoo (awatar Michała Ostrowickiego) Legend" text:anchor-type="paragraph" draw:z-index="0" svg:width="3.96875cm"><draw:text-box><text:p text:style-name="legendcenter"><draw:frame draw:style-name="mediaright" draw:name="Sidey Myoo (awatar Michała Ostrowickiego)" text:anchor-type="paragraph" draw:z-index="4" svg:width="3.96875cm" svg:height="4.9502688172043cm"><draw:image xlink:href="Pictures/8069386bf0e490f7b55ab4af20ed7bfa.png" xlink:type="simple" xlink:show="embed" xlink:actuate="onLoad"/></draw:frame>Sidey Myoo (awatar Michała Ostrowickiego)</text:p></draw:text-box></draw:frame></text:p>
      <text:p text:style-name="Text_20_body">Sidey Myoo – od 2007 pseudonim naukowy (imię sieciowe) dr hab. Michała Ostrowickiego (<text:a xlink:type="simple" xlink:href="http://www.ostrowicki.art.pl" text:style-name="Internet_20_link" text:visited-style-name="Visited_20_Internet_20_Link">http://www.ostrowicki.art.pl</text:a>), filozofa. Sidey Myoo pracuje w Zakładzie Estetyki Instytutu Filozofii Uniwersytetu Jagiellońskiego oraz w Zakładzie Teorii Sztuki Mediów Akademii Sztuk Pięknych w Krakowie. Interesuje się estetyką, traktowaną jako teoria sztuki, głównie w odniesieniu do sztuki współczesnej, w tym do sztuki elektronicznej. Od 2003 zajmuje się filozofią sieci oraz takimi zjawiskami, jak: immersyjność, interaktywność, teleobecność, telematyczność, sztuczna inteligencja, hybrydyzacja, alinearność, immaterialność, interfejs, tożsamość. Podkreśla znaczenie rozwoju technologii, jako tworzącej lub całościowo przekształcającej świat człowieka. W 2006 posłużył się pojęciem wirtualne realis (później: elektroniczne realis), które stało się podłożem dla ontoelektroniki, czyli ontologii nakierowanej na analizę rzeczywistości elektronicznej, potraktowanej jako sfera bytu. Przyjmuje się tutaj, że środowisko elektroniczne jest rodzajem alternatywnej rzeczywistości, do której człowiek w coraz większym stopniu przenosi swoją aktywność, zyskując tożsamość sieciową. Sidey Myoo jest autorem artykułów, monografii i prac redagowanych z dziedziny filozofii oraz sztuki. Brał udział w krajowych i zagranicznych wydarzeniach naukowych.</text:p>
      <text:p text:style-name="Text_20_body">W 2007 roku powołał Academia Electronica (<text:a xlink:type="simple" xlink:href="http://www.academia-electronica.net" text:style-name="Internet_20_link" text:visited-style-name="Visited_20_Internet_20_Link">http://www.academia-electronica.net</text:a>) – niezinstytucjonalizowaną uczelnię, działającą na wzór uniwersytecki w środowisku elektronicznym Second Life. 
Prowadzi w niej kursy akademickie 
<text:a xlink:type="simple" xlink:href="http://www.iphils.uj.edu.pl/ES17" text:style-name="Internet_20_link" text:visited-style-name="Visited_20_Internet_20_Link">Środowisko elektroniczne jako rzeczywistość człowieka</text:a>
oraz 
<text:a xlink:type="simple" xlink:href="http://www.iphils.uj.edu.pl/?l=pl&amp;p=2&amp;r=17&amp;s=6&amp;k=529" text:style-name="Internet_20_link" text:visited-style-name="Visited_20_Internet_20_Link">Sztuka elektroniczna</text:a>. 
Jest autorem 
<text:a xlink:type="simple" xlink:href="http://wiki.secondlife.com/wiki/10_Prawd_o_%C5%9Bwiecie_elektronicznym" text:style-name="Internet_20_link" text:visited-style-name="Visited_20_Internet_20_Link">10 Prawd o świecie elektronicznym</text:a>
oraz 
<text:a xlink:type="simple" xlink:href="http://www.academia-electronica.net/?comm=academia_deklaracja_moralnosci" text:style-name="Internet_20_link" text:visited-style-name="Visited_20_Internet_20_Link">Deklaracji moralności dla człowieka w świecie elektronicznym</text:a>. </text:p>
      <text:p text:style-name="Text_20_body">Jest autorem książek: 
Dzieło sztuki jako system, 
Wirtualne realis. 
Estetyka w epoce elektroniki, Ontoelektronika  
oraz prac redagowanych,  w tym 
Estetyka reklamy i Estetyka wirtualności, 
a także artykułów, 
w tym m.in. 
<text:a xlink:type="simple" xlink:href="http://www.ostrowicki.art.pl/Ontoelektronika_Wprowadzenie.pdf" text:style-name="Internet_20_link" text:visited-style-name="Visited_20_Internet_20_Link">Ontoelektronika. Wprowadzenie</text:a>, 
<text:a xlink:type="simple" xlink:href="http://www.ostrowicki.art.pl/Czlowiek_w%20rzeczywistosci_elektronicznego_realis_Zanurzenie.pdf" text:style-name="Internet_20_link" text:visited-style-name="Visited_20_Internet_20_Link">Człowiek w rzeczywistości elektronicznego realis. Zanurzenie</text:a>, 
<text:a xlink:type="simple" xlink:href="http://www.ostrowicki.art.pl/Inteligentne_byty_w_elektronicznym_realis.pdf" text:style-name="Internet_20_link" text:visited-style-name="Visited_20_Internet_20_Link">Inteligentne byty w elektronicznym realis. Spotkanie</text:a>, 
<text:a xlink:type="simple" xlink:href="http://www.ostrowicki.art.pl/From_the_Image_of_a_Person_to_Its_Electronic_Incarnation..pdf" text:style-name="Internet_20_link" text:visited-style-name="Visited_20_Internet_20_Link">From the Image of a Person to Its Electronic Incarnation</text:a>, 
<text:a xlink:type="simple" xlink:href="http://www.ostrowicki.art.pl/Tozsamosc_czlowieka_w_srodowisku_elektronicznym.pdf" text:style-name="Internet_20_link" text:visited-style-name="Visited_20_Internet_20_Link">Tożsamość człowieka w środowisku elektronicznym</text:a>, 
<text:a xlink:type="simple" xlink:href="http://www.e-mentor.edu.pl/artykul/index/numer/28/id/614" text:style-name="Internet_20_link" text:visited-style-name="Visited_20_Internet_20_Link">Dydaktyka w środowisku elektronicznym 3D</text:a>, 
<text:a xlink:type="simple" xlink:href="http://www.ostrowicki.art.pl/Immersive%20Nature%20of%20Art.pdf" text:style-name="Internet_20_link" text:visited-style-name="Visited_20_Internet_20_Link">Immersive Nature of Art</text:a>, 
<text:a xlink:type="simple" xlink:href="http://www.ostrowicki.art.pl/Doswiadczenie%20telematyczne%20w%20rzeczywistosci%20%20elektronicznego%20realis.%20Odczuwanie.pdf" text:style-name="Internet_20_link" text:visited-style-name="Visited_20_Internet_20_Link">Doświadczenie telematyczne w rzeczywistości elektronicznego realis. Odczuwanie</text:a>, 
<text:a xlink:type="simple" xlink:href="http://www.ostrowicki.art.pl/Elektroniczny%20autoportret.pdf" text:style-name="Internet_20_link" text:visited-style-name="Visited_20_Internet_20_Link">Elektroniczny autoportret</text:a>, 
<text:a xlink:type="simple" xlink:href="http://www.ostrowicki.art.pl/The_Networked_Mind_Reprogramming_the_Human_Being.pdf" text:style-name="Internet_20_link" text:visited-style-name="Visited_20_Internet_20_Link">The Networked Mind – „Reprogramming the Human Being</text:a>, 
<text:a xlink:type="simple" xlink:href="http://docs.lib.purdue.edu/clcweb/vol12/iss3/" text:style-name="Internet_20_link" text:visited-style-name="Visited_20_Internet_20_Link">The Metaphysics of Electronic Being</text:a>, 
<text:a xlink:type="simple" xlink:href="http://www.ostrowicki.art.pl/Uniwersalizm%20komunikacji%20w%20srodowisku%20elektronicznym.pdf" text:style-name="Internet_20_link" text:visited-style-name="Visited_20_Internet_20_Link">Uniwersalizm komunikacji w środowisku elektronicznym</text:a>, 
<text:a xlink:type="simple" xlink:href="http://www.ostrowicki.art.pl/Krotka%20historia%20swiatla.pdf" text:style-name="Internet_20_link" text:visited-style-name="Visited_20_Internet_20_Link">Krótka historia światła</text:a>, 
<text:a xlink:type="simple" xlink:href="http://www.ostrowicki.art.pl/Od%20obrazu%20Nenufarow%20do%20zanurzenia%20reki%20w%20realis%20elektronicznego%20stawu.pdf" text:style-name="Internet_20_link" text:visited-style-name="Visited_20_Internet_20_Link">Od obrazu Nenufarow do do zanurzenia ręki w realis elektronicznego stawu</text:a>, 
<text:a xlink:type="simple" xlink:href="http://c.ymcdn.com/sites/www.apaonline.org/resource/collection/EADE8D52-8D02-4136-9A2A-729368501E43/V12n2Computers.pdf" text:style-name="Internet_20_link" text:visited-style-name="Visited_20_Internet_20_Link">A Philosophy of the Web</text:a>. </text:p>
      <text:h text:style-name="Heading_20_4" text:outline-level="4"><text:bookmark-start text:name="__RefHeading___rzeczywistosc_elektroniczna_od_cienia_w_jaskini_platona_do_interaktywnego_interfejsu_12"/><text:bookmark-start text:name="rzeczywistosc_elektroniczna_od_cienia_w_jaskini_platona_do_interaktywnego_interfejsu"/>Rzeczywistość elektroniczna – od cienia w Jaskini Platona do interaktywnego interfejsu<text:bookmark-end text:name="__RefHeading___rzeczywistosc_elektroniczna_od_cienia_w_jaskini_platona_do_interaktywnego_interfejsu_12"/><text:bookmark-end text:name="rzeczywistosc_elektroniczna_od_cienia_w_jaskini_platona_do_interaktywnego_interfejsu"/></text:h>
      <text:p text:style-name="Text_20_body">Tematyka wykładu dotyczy środowiska elektronicznego, które potraktowane jest jako rodzaj rzeczywistości dzisiejszych czasów, powstającej na gruncie technologii. Poruszone są zagadnienia ontologii sieci, w tym immersjonizmu i augmentalizmu, partycypacji lub telematyczności. Przywołane są takie pojęcia jak realność, rzeczywistość, symulacja, manipulacja, multifejsing. Wykładowi towarzyszy prezentacja w Academia Electronica w Second Life. Przywoływane są także przykłady technologii, np. takich jak Sixth Sense, Google Glass, Head-mounted Display, Cave Automatic Virtual Environment, a także przykłady prac artystycznych.</text:p>
      <text:list text:style-name="Numbering_20_1" text:continue-numbering="false">
        <text:list-item>
          <text:p text:style-name="Numbering_20_1_Content_First"> Anderson D. L., <text:a xlink:type="simple" xlink:href="http://www.mind.ilstu.edu/community/isu/anderson_semantics_for_virtual_environments.pdf" text:style-name="Internet_20_link" text:visited-style-name="Visited_20_Internet_20_Link">A Semantics for Virtual Environments and the Ontological Status of Virtual Objects</text:a>, In: The American Philosophical Association, APA Newsletters, University of Delaware, Fall 2009 Volume 09, Number 1 </text:p>
        </text:list-item>
        <text:list-item>
          <text:p text:style-name="Numbering_20_1_Content_Last"> Sidey Myoo (M. Ostrowicki), <text:a xlink:type="simple" xlink:href="http://www.ostrowicki.art.pl/Ontoelektronika_Wprowadzenie.pdf" text:style-name="Internet_20_link" text:visited-style-name="Visited_20_Internet_20_Link">Ontoelektronika. Wprowadzenie</text:a>, w red. E. Wilk, I. Kolasińska-Pasterczyk, „Nowa audiowizualność - nowy paradygmat kultury?”, Wydawnictwo Uniwersytetu Jagiellońskiego, Kraków 2008</text:p>
        </text:list-item>
      </text:list>
      <text:h text:style-name="Heading_20_4" text:outline-level="4"><text:bookmark-start text:name="__RefHeading___stygmat_turinga_13"/><text:bookmark-start text:name="stygmat_turinga"/>Stygmat Turinga<text:bookmark-end text:name="__RefHeading___stygmat_turinga_13"/><text:bookmark-end text:name="stygmat_turinga"/></text:h>
      <text:p text:style-name="Text_20_body">Treść wykładu sprowadza się do dwóch obserwacji, tj. że inteligencja nie jest właściwością człowieka, ale że może istnie
 na podłożu pozabiologicznym, czyli krzemowym, mając na myśli technologię procesorową – że można wskazać na ontologię sztucznej (lub elektronicznej) inteligencji, odnajdując ją w takich projektach jak Leonardo (MIT). Drugą jest obserwacja, że Test Turinga niekoniecznie musi być przeprowadzony z uwzględnieniem rygoru procentowej odpowiedzi przez komputer na pytania, ale że może być opisany jako zjawisko w miarę powszechne, polegające na akceptacji elektronicznej inteligencji w rożnych codziennych sytuacjach. Podczas wykładu nawiązuje się do robotyki, do takich przykładów jak Geminoidy, Telelenoid, Foka Paro, Asimo lub Aibo, jak również przywołane są przykłady prac artystycznych.</text:p>
      <text:list text:style-name="Numbering_20_1" text:continue-numbering="false">
        <text:list-item>
          <text:p text:style-name="Numbering_20_1_Content_First"> Sherry Turkle, <text:a xlink:type="simple" xlink:href="http://web.mit.edu/sturkle/www/nascentroboticsculture.pdf" text:style-name="Internet_20_link" text:visited-style-name="Visited_20_Internet_20_Link">A Nascent Robotics Culture: New Complicities for Companionship</text:a>The MIT Press, Cambridge MA, London 2006.</text:p>
        </text:list-item>
        <text:list-item>
          <text:p text:style-name="Numbering_20_1_Content_Last"> Hans Moravec, <text:a xlink:type="simple" xlink:href="ftp://io.usp.br/los/IOF257/moravec.pdf" text:style-name="Internet_20_link" text:visited-style-name="Visited_20_Internet_20_Link">When will computer hardware match the human brain?</text:a>, Journal of Evolution and Technology, 1998, vol. 1 </text:p>
        </text:list-item>
      </text:list>
      <text:h text:style-name="Heading_20_4" text:outline-level="4"><text:bookmark-start text:name="__RefHeading___post_i_transhumanizm_14"/><text:bookmark-start text:name="post_i_transhumanizm"/>Post i transhumanizm<text:bookmark-end text:name="__RefHeading___post_i_transhumanizm_14"/><text:bookmark-end text:name="post_i_transhumanizm"/></text:h>
      <text:p text:style-name="Text_20_body">Tematyka dotyczy przekształceń jakim podlega człowiek ze względu na inżynierię genetyczną i bionikę. Wiedza na temat genomu pozwala na coraz odważniejsze wkraczanie w domenę „tajemnicy życia”, w tym sensie próbując odkrywać ją, prowadzi do pytań odnośnie bytów zmodyfikowanych genetycznie. Podobną, jeśli chodzi o przekształcanie się człowieka, jest tematyka transhumanizmu, gdzie mówi się głównie o połączeniu mózgu z komputerem, tym samy o stworzeniu interfejsu biologiczno-hardware’owgo. Podczas wykładu nawiązuje się do takich technologii jak Emotiv lub BrainGate, a także przywoływane są przykłady prac artystycznych.</text:p>
      <text:p text:style-name="Text_20_body">BrainGate: 
<text:a xlink:type="simple" xlink:href="http://www.braingate.com" text:style-name="Internet_20_link" text:visited-style-name="Visited_20_Internet_20_Link">http://www.braingate.com</text:a>
<text:a xlink:type="simple" xlink:href="http://www.pdf-search-engine.com/brain-gate-pdf.html" text:style-name="Internet_20_link" text:visited-style-name="Visited_20_Internet_20_Link">http://www.pdf-search-engine.com/brain-gate-pdf.html</text:a></text:p>
      <text:p text:style-name="Text_20_body">Brain Painting – Pingo ergo sum:
<text:a xlink:type="simple" xlink:href="http://www.pingo-ergo-sum.com" text:style-name="Internet_20_link" text:visited-style-name="Visited_20_Internet_20_Link">http://www.pingo-ergo-sum.com</text:a>
<text:a xlink:type="simple" xlink:href="http://www.aec.at/center/en/ausstellungen/pingo-ergo-sum" text:style-name="Internet_20_link" text:visited-style-name="Visited_20_Internet_20_Link">http://www.aec.at/center/en/ausstellungen/pingo-ergo-sum</text:a>
<text:a xlink:type="simple" xlink:href="http://www.youtube.com/watch?v=D61ewavGWL8" text:style-name="Internet_20_link" text:visited-style-name="Visited_20_Internet_20_Link">http://www.youtube.com/watch?v=D61ewavGWL8</text:a></text:p>
      <text:p text:style-name="Horizontal_20_Line"/>
      <text:h text:style-name="Heading_20_2" text:outline-level="2"><text:bookmark-start text:name="__RefHeading___spotkania_ids_2013_wiosna_15"/><text:bookmark-start text:name="spotkania_ids_2013_wiosna"/>Spotkania IDS 2013 wiosna<text:bookmark-end text:name="__RefHeading___spotkania_ids_2013_wiosna_15"/><text:bookmark-end text:name="spotkania_ids_2013_wiosna"/></text:h>
      <text:h text:style-name="Heading_20_3" text:outline-level="3"><text:bookmark-start text:name="__RefHeading___prof._jozef_bremerczy_wolna_wola_jest_wolna_16"/><text:bookmark-start text:name="prof._jozef_bremerczy_wolna_wola_jest_wolna"/>prof. Józef Bremer: Czy wolna wola jest wolna<text:bookmark-end text:name="__RefHeading___prof._jozef_bremerczy_wolna_wola_jest_wolna_16"/><text:bookmark-end text:name="prof._jozef_bremerczy_wolna_wola_jest_wolna"/></text:h>
      <text:p text:style-name="Text_20_body">Forma: Wykład + wykład moderowany</text:p>
      <text:p text:style-name="Text_20_body">Program:<text:line-break/>
1. Krótki historyczny przegląd filozoficznych ujęć wolnej woli</text:p>
      <text:list text:style-name="Numbering_20_1" text:continue-numbering="false">
        <text:list-item>
          <text:p text:style-name="Numbering_20_1_Content_First"> wolna wola - opis fenomenologiczny</text:p>
        </text:list-item>
        <text:list-item>
          <text:p text:style-name="Numbering_20_1_Content"> determinizm</text:p>
        </text:list-item>
        <text:list-item>
          <text:p text:style-name="Numbering_20_1_Content"> kompatybilizm</text:p>
        </text:list-item>
        <text:list-item>
          <text:p text:style-name="Numbering_20_1_Content_Last"> libertarianizm</text:p>
        </text:list-item>
      </text:list>
      <text:p text:style-name="Text_20_body">2. Naukowe ujęcie wolnej woli - fizycy: M. Planck, A. Einstein,
neurolodzy: R. Sperry<text:line-break/>
3. Empiryczne badania fenomenu wolnej woli - (I)</text:p>
      <text:list text:style-name="Numbering_20_1" text:continue-numbering="false">
        <text:list-item>
          <text:p text:style-name="Numbering_20_1_Content_First"> B. Libet - etapy działania dobrowolnego</text:p>
        </text:list-item>
        <text:list-item>
          <text:p text:style-name="Numbering_20_1_Content_Last"> P. Haggard, M. Eimer</text:p>
        </text:list-item>
      </text:list>
      <text:p text:style-name="Text_20_body">4. Empiryczne badania fenomenu wolnej woli (II)</text:p>
      <text:list text:style-name="Numbering_20_1" text:continue-numbering="false">
        <text:list-item>
          <text:p text:style-name="Numbering_20_1_Content_First"> J-D. Haynes - wykorzystanie fMRI do badań wolnej woli</text:p>
        </text:list-item>
        <text:list-item>
          <text:p text:style-name="Numbering_20_1_Content_Last"> A.T. Barker, I. Freeston - przezczaszkowa stymulacja magnetyczna</text:p>
        </text:list-item>
      </text:list>
      <text:p text:style-name="Text_20_body">Literatura</text:p>
      <text:list text:style-name="Numbering_20_1" text:continue-numbering="false">
        <text:list-item>
          <text:p text:style-name="Numbering_20_1_Content_First"> W. Duch, <text:a xlink:type="simple" xlink:href="http://www.fizyka.umk.pl/publications/kmk/09-Wolna%20wola.pdf" text:style-name="Internet_20_link" text:visited-style-name="Visited_20_Internet_20_Link">Czy jesteśmy automatami? Mózgi, wolna wola i odpowiedzialność</text:a>. w: P. Francuz (red.), Na ścieżkach neuronauki, Lublin: Wydawnictwo KUL, 2010, s. 219-264</text:p>
        </text:list-item>
        <text:list-item>
          <text:p text:style-name="Numbering_20_1_Content"> W. Sellars, <text:a xlink:type="simple" xlink:href="http://www.ditext.com/sellars/psim.html" text:style-name="Internet_20_link" text:visited-style-name="Visited_20_Internet_20_Link">Philosophy and the Scientific Image of Man</text:a>, w: tenże, Science, Perception and Reality, London: Routledge &amp; Kegan Paul, 1963, , s. 1-40. </text:p>
        </text:list-item>
        <text:list-item>
          <text:p text:style-name="Numbering_20_1_Content"> R.C. Weatherford, Kompatybilizm i niekompatybilizm, w: T. Honderich (red.), Encyklopedia filozofii, t.2, Poznań: Zysk i S-ka, 1999, s. 443-444.</text:p>
        </text:list-item>
        <text:list-item>
          <text:p text:style-name="Numbering_20_1_Content"> B. Libet, B., Do we have free will?, Journal of Consciousness Studies, 6 (8–9), 1999, s. 47–57</text:p>
        </text:list-item>
        <text:list-item>
          <text:p text:style-name="Numbering_20_1_Content"> Haynes, J-D., Rees, G., Decoding mental states from brain activity in humans, Nat. Rev. Neurosci, 7, 2006, s. 523-534.  </text:p>
        </text:list-item>
        <text:list-item>
          <text:p text:style-name="Numbering_20_1_Content_Last"> Barker, A.T., Freeston, I., <text:a xlink:type="simple" xlink:href="http://www.scholarpedia.org/article/Transcranial_magnetic_stimulation" text:style-name="Internet_20_link" text:visited-style-name="Visited_20_Internet_20_Link">Transcranial magnetic stimulation</text:a>, 2007/11</text:p>
        </text:list-item>
      </text:list>
      <text:h text:style-name="Heading_20_3" text:outline-level="3"><text:bookmark-start text:name="__RefHeading___NoTitle_17"/><text:bookmark-start text:name="section"/>20130327<text:bookmark-end text:name="__RefHeading___NoTitle_17"/><text:bookmark-end text:name="section"/></text:h>
      <text:p text:style-name="Text_20_body">Do przeczytania pozycje 1-3</text:p>
      <text:h text:style-name="Heading_20_3" text:outline-level="3"><text:bookmark-start text:name="__RefHeading___dr_sebastian_t._kolodziejczyktresci_mentalne_18"/><text:bookmark-start text:name="dr_sebastian_t._kolodziejczyktresci_mentalne"/>dr Sebastian T. Kołodziejczyk: Treści mentalne<text:bookmark-end text:name="__RefHeading___dr_sebastian_t._kolodziejczyktresci_mentalne_18"/><text:bookmark-end text:name="dr_sebastian_t._kolodziejczyktresci_mentalne"/></text:h>
      <text:p text:style-name="Text_20_body">Zajęcia 1:<text:line-break/>
Lektura obowiązkowa:</text:p>
      <text:list text:style-name="List_20_1" text:continue-numbering="false">
        <text:list-item>
          <text:p text:style-name="List_20_1_Content_First"> Fodor-Block Paper, </text:p>
        </text:list-item>
        <text:list-item>
          <text:p text:style-name="List_20_1_Content"> What is Folk Psychology, </text:p>
        </text:list-item>
        <text:list-item>
          <text:p text:style-name="List_20_1_Content_Last"> Psychology without Content.</text:p>
        </text:list-item>
      </text:list>
      <text:p text:style-name="Text_20_body">Zajęcia 2:<text:line-break/>
Lektura obowiązkowa:</text:p>
      <text:list text:style-name="List_20_1" text:continue-numbering="false">
        <text:list-item>
          <text:p text:style-name="List_20_1_Content_First"> McDowell_Mind&amp;World, </text:p>
        </text:list-item>
        <text:list-item>
          <text:p text:style-name="List_20_1_Content"> Kelly, </text:p>
        </text:list-item>
        <text:list-item>
          <text:p text:style-name="List_20_1_Content_Last"> Bermudez. </text:p>
        </text:list-item>
      </text:list>
      <text:p text:style-name="Text_20_body">Zajęcia 3:<text:line-break/>
qualia u robotów</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teaching:courses:ids</dc:title>
  </office:meta>
</office:document-meta>
</file>