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ub:teaching:courses:ci"/><text:bookmark-start text:name="__RefHeading___metody_inteligencji_obliczeniowej_1"/><text:bookmark-start text:name="metody_inteligencji_obliczeniowej"/>Metody inteligencji obliczeniowej<text:bookmark-end text:name="__RefHeading___metody_inteligencji_obliczeniowej_1"/><text:bookmark-end text:name="metody_inteligencji_obliczeniowej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pub:teaching:courses:ci</dc:title>
  </office:meta>
</office:document-meta>
</file>