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6e557c49e60b7cf119c988a686a9ac.jpg"/>
  <manifest:file-entry manifest:media-type="image/svg+xml" manifest:full-path="Pictures/99042db9682580c4d879b6df464f4f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winter_of_code:start"/><text:bookmark-start text:name="__RefHeading___geist_winter_of_code_1"/><text:bookmark-start text:name="geist_winter_of_code"/>GEIST Winter of Code<text:bookmark-end text:name="__RefHeading___geist_winter_of_code_1"/><text:bookmark-end text:name="geist_winter_of_code"/></text:h>
      <text:p text:style-name="Text_20_body"><draw:frame draw:style-name="mediaright" draw:name="0" text:anchor-type="paragraph" draw:z-index="0" svg:width="11.90625cm" svg:height="8.9405113636364cm"><draw:image xlink:href="Pictures/1e6e557c49e60b7cf119c988a686a9ac.jpg" xlink:type="simple" xlink:show="embed" xlink:actuate="onLoad"/></draw:frame></text:p>
      <text:p text:style-name="Text_20_body">We work for students as their tutors on many different courses, but what is our real goal is to work <text:span text:style-name="Strong_20_Emphasis">with</text:span> them!</text:p>
      <text:p text:style-name="Text_20_body">Every year we look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Take part in building <text:span text:style-name="Strong_20_Emphasis">Intelligent Mobile Technologies</text:span> laboratory and have access to <text:span text:style-name="Strong_20_Emphasis">smarphones</text:span>, <text:span text:style-name="Strong_20_Emphasis">tablets</text:span>, <text:span text:style-name="Strong_20_Emphasis">augmented reality glasses</text:span> and many other devices!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1" text:anchor-type="as-char" draw:z-index="1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2" svg:width="14.552083333333cm" svg:height="10.927291666667cm"><draw:image xlink:href="Pictures/1e6e557c49e60b7cf119c988a686a9ac.jpg" xlink:type="simple" xlink:show="embed" xlink:actuate="onLoad"/></draw:frame>Array</text:p></draw:text-box></draw:frame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ezentacja: <text:a xlink:type="simple" xlink:href="https://geist.re/pub:winter_of_code:gwoc2012.pdf" text:style-name="Internet_20_link" text:visited-style-name="Visited_20_Internet_20_Link">tutaj</text:a></text:p><text:p text:style-name="Text_20_body">Decyzja który projekt się bierze: 01.01.2013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winter_of_code_2012_2013_2"/><text:bookmark-start text:name="winter_of_code_2012_2013"/>Winter of code 2012/2013<text:bookmark-end text:name="__RefHeading___winter_of_code_2012_2013_2"/><text:bookmark-end text:name="winter_of_code_2012_2013"/></text:h><text:p text:style-name="Text_20_body">Meeting with interested students:  19.12.2012 C2, 316, 15:00.</text:p><text:p text:style-name="Text_20_body">For more info, contact <text:a xlink:type="simple" xlink:href="mailto:mailto:szymon.bobek@agh.edu.pl" text:style-name="Internet_20_link" text:visited-style-name="Visited_20_Internet_20_Link">us</text:a>!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winter_of_code:start</dc:title>
  </office:meta>
</office:document-meta>
</file>