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9042db9682580c4d879b6df464f4fba.svg"/>
  <manifest:file-entry manifest:media-type="image/jpeg" manifest:full-path="Pictures/2a803f799950ccc0a1d6e8d57ef95937.jpg"/>
  <manifest:file-entry manifest:media-type="image/jpeg" manifest:full-path="Pictures/ec5757f32d7b6dd0ded928d0c132a2ae.jpg"/>
  <manifest:file-entry manifest:media-type="image/jpeg" manifest:full-path="Pictures/32569952967183e35bc4f9c1a96999d8.jpg"/>
  <manifest:file-entry manifest:media-type="image/jpeg" manifest:full-path="Pictures/3771b67bbb465d1ffd7f9ad8181eacb6.jpg"/>
  <manifest:file-entry manifest:media-type="image/jpeg" manifest:full-path="Pictures/52447685598fea3c5302f6546f96815e.jpg"/>
  <manifest:file-entry manifest:media-type="image/jpeg" manifest:full-path="Pictures/1e6e557c49e60b7cf119c988a686a9ac.jpg"/>
  <manifest:file-entry manifest:media-type="image/jpeg" manifest:full-path="Pictures/bb13c4534a8f6ef8717f064173c795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tudents:start"/><text:bookmark-start text:name="__RefHeading___geist_cooperation_with_students_1"/><text:bookmark-start text:name="geist_cooperation_with_students"/>GEIST cooperation with students<text:bookmark-end text:name="__RefHeading___geist_cooperation_with_students_1"/><text:bookmark-end text:name="geist_cooperation_with_students"/></text:h>
      <text:p text:style-name="Text_20_body">We work for students as their tutors during various courses, but what is our real goal is to work <text:span text:style-name="Strong_20_Emphasis">with</text:span> them!</text:p>
      <text:p text:style-name="Text_20_body">Every year, we look for ambitious students who want to gain more knowledge and experience than it is offered on standard courses.</text:p>
      <text:p text:style-name="Text_20_body">Most talented students will be able to:</text:p>
      <text:list text:style-name="List_20_1" text:continue-numbering="false">
        <text:list-item>
          <text:p text:style-name="List_20_1_Content_First"> Gain knowledge and experience in the area of Artificial Intelligence that is not available on regular courses</text:p>
        </text:list-item>
        <text:list-item>
          <text:p text:style-name="List_20_1_Content"> Take part in building <text:span text:style-name="Strong_20_Emphasis">Intelligent Mobile Technologies</text:span> laboratory and have access to <text:span text:style-name="Strong_20_Emphasis">smartphones</text:span>, <text:span text:style-name="Strong_20_Emphasis">tablets</text:span>, <text:span text:style-name="Strong_20_Emphasis">augmented reality glasses</text:span> and many other devices!</text:p>
        </text:list-item>
        <text:list-item>
          <text:p text:style-name="List_20_1_Content"> Work on their master or bachelor thesis and get paid for that</text:p>
        </text:list-item>
        <text:list-item>
          <text:p text:style-name="List_20_1_Content"> Meet famous people from the Artificial Intelligence society</text:p>
        </text:list-item>
        <text:list-item>
          <text:p text:style-name="List_20_1_Content"> Implement their solutions in commercial products </text:p>
        </text:list-item>
        <text:list-item>
          <text:p text:style-name="List_20_1_Content"> Continue their education on PhD studies</text:p>
        </text:list-item>
        <text:list-item>
          <text:p text:style-name="List_20_1_Content"> Travel around the world</text:p>
        </text:list-item>
        <text:list-item>
          <text:p text:style-name="List_20_1_Content_Last"> Have a lot of fun <draw:frame draw:style-name="media" draw:name="0" text:anchor-type="as-char" draw:z-index="0" svg:width="" svg:rel-width="100%" svg:height="0cm"><draw:image xlink:href="Pictures/99042db9682580c4d879b6df464f4fba.svg" xlink:type="simple" xlink:show="embed" xlink:actuate="onLoad"/></draw:frame></text:p>
        </text:list-item>
      </text:list>
      <text:p text:style-name="Text_20_body">In exchange, we expect that students will:</text:p>
      <text:list text:style-name="List_20_1" text:continue-numbering="false">
        <text:list-item>
          <text:p text:style-name="List_20_1_Content_First"> Be full of positive attitude</text:p>
        </text:list-item>
        <text:list-item>
          <text:p text:style-name="List_20_1_Content_Last"> Want to work (hard)</text:p>
        </text:list-item>
      </text:list>
      <text:p text:style-name="Text_20_body"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" svg:width="21.166666666667cm" style:rel-width="100%" svg:height="15.875cm" style:rel-height="scale"><draw:image xlink:href="Pictures/2a803f799950ccc0a1d6e8d57ef95937.jpg" xlink:type="simple" xlink:show="embed" xlink:actuate="onLoad"/></draw:frame>Array</text:p></draw:text-box></draw:frame><draw:frame draw:style-name="media" draw:name="Array Legend" text:anchor-type="as-char" draw:z-index="0" svg:width="15.504583333333cm"><draw:text-box><text:p text:style-name="legendcenter"><draw:frame draw:style-name="media" draw:name="Array" text:anchor-type="as-char" draw:z-index="2" svg:width="15.504583333333cm" svg:height="21.166666666667cm"><draw:image xlink:href="Pictures/ec5757f32d7b6dd0ded928d0c132a2ae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" svg:width="21.166666666667cm" style:rel-width="100%" svg:height="15.160625cm" style:rel-height="scale"><draw:image xlink:href="Pictures/32569952967183e35bc4f9c1a96999d8.jpg" xlink:type="simple" xlink:show="embed" xlink:actuate="onLoad"/></draw:frame>Array</text:p></draw:text-box></draw:frame><draw:frame draw:style-name="media" draw:name="Array Legend" text:anchor-type="as-char" draw:z-index="0" svg:width="15.134166666667cm"><draw:text-box><text:p text:style-name="legendcenter"><draw:frame draw:style-name="media" draw:name="Array" text:anchor-type="as-char" draw:z-index="4" svg:width="15.134166666667cm" svg:height="21.166666666667cm"><draw:image xlink:href="Pictures/3771b67bbb465d1ffd7f9ad8181eacb6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5" svg:width="15.875cm" svg:height="21.166666666667cm"><draw:image xlink:href="Pictures/52447685598fea3c5302f6546f96815e.jpg" xlink:type="simple" xlink:show="embed" xlink:actuate="onLoad"/></draw:frame>Array</text:p></draw:text-box></draw:frame></text:p>
      <text:h text:style-name="Heading_20_2" text:outline-level="2"><text:bookmark-start text:name="__RefHeading___geist_seasons_of_code_2"/><text:bookmark-start text:name="geist_seasons_of_code"/>GEIST Seasons of Code<text:bookmark-end text:name="__RefHeading___geist_seasons_of_code_2"/><text:bookmark-end text:name="geist_seasons_of_code"/></text:h>
      <text:h text:style-name="Heading_20_3" text:outline-level="3"><text:bookmark-start text:name="__RefHeading___winter_of_code_2012_2013_3"/><text:bookmark-start text:name="winter_of_code_2012_2013"/>Winter of code 2012/2013<text:bookmark-end text:name="__RefHeading___winter_of_code_2012_2013_3"/><text:bookmark-end text:name="winter_of_code_2012_2013"/></text:h>
      <text:p text:style-name="Text_20_body"><draw:frame draw:style-name="medialeft" draw:name="6" text:anchor-type="paragraph" draw:z-index="6" svg:width="5.2916666666667cm" svg:height="3.9735606060606cm"><draw:image xlink:href="Pictures/1e6e557c49e60b7cf119c988a686a9ac.jpg" xlink:type="simple" xlink:show="embed" xlink:actuate="onLoad"/></draw:frame></text:p>
      <text:p text:style-name="Text_20_body">The second edition of GEIST (summer/winter) of code has just started!</text:p>
      <text:p text:style-name="Text_20_body">For more info, contact <text:a xlink:type="simple" xlink:href="mailto:mailto:szymon.bobek@agh.edu.pl" text:style-name="Internet_20_link" text:visited-style-name="Visited_20_Internet_20_Link">us</text:a>!</text:p>
      <text:p text:style-name="Text_20_body"><text:a xlink:type="simple" xlink:href="https://geist.re/pub:students:winter_of_code:start" text:style-name="Internet_20_link" text:visited-style-name="Visited_20_Internet_20_Link">Read more...</text:a></text:p>
      <text:p text:style-name="Text_20_body"><text:line-break/>
<text:line-break/></text:p>
      <text:h text:style-name="Heading_20_3" text:outline-level="3"><text:bookmark-start text:name="__RefHeading___spring_of_code_2012_4"/><text:bookmark-start text:name="spring_of_code_2012"/>Spring of code 2012<text:bookmark-end text:name="__RefHeading___spring_of_code_2012_4"/><text:bookmark-end text:name="spring_of_code_2012"/></text:h>
      <text:p text:style-name="Text_20_body"><draw:frame draw:style-name="medialeft" draw:name="7" text:anchor-type="paragraph" draw:z-index="7" svg:width="5.2916666666667cm" svg:height="3.96875cm"><draw:image xlink:href="Pictures/bb13c4534a8f6ef8717f064173c79531.jpg" xlink:type="simple" xlink:show="embed" xlink:actuate="onLoad"/></draw:frame></text:p>
      <text:p text:style-name="Text_20_body">The first edition of <text:span text:style-name="Emphasis">GEIST Spring of Code</text:span>: <text:a xlink:type="simple" xlink:href="http://ai.ia.agh.edu.pl/wiki/student:spring_of_code_2012#hqed_x2" text:style-name="Internet_20_link" text:visited-style-name="Visited_20_Internet_20_Link">Spring 2012</text:a></text:p>
      <text:p text:style-name="Text_20_body">For more info, contact <text:a xlink:type="simple" xlink:href="mailto:mailto:szymon.bobek@agh.edu.pl" text:style-name="Internet_20_link" text:visited-style-name="Visited_20_Internet_20_Link">us</text:a>!</text:p>
      <text:p text:style-name="Text_20_body"><text:a xlink:type="simple" xlink:href="https://geist.re/pub:students:spring_of_code:start" text:style-name="Internet_20_link" text:visited-style-name="Visited_20_Internet_20_Link">Read more...</text:a></text:p>
      <text:p text:style-name="Text_20_body"><text:line-break/>
<text:line-break/></text:p>
      <text:h text:style-name="Heading_20_2" text:outline-level="2"><text:bookmark-start text:name="__RefHeading___staze_asystenckie_5"/><text:bookmark-start text:name="staze_asystenckie"/>Staże asystenckie<text:bookmark-end text:name="__RefHeading___staze_asystenckie_5"/><text:bookmark-end text:name="staze_asystenckie"/></text:h>
      <text:h text:style-name="Heading_20_3" text:outline-level="3"><text:bookmark-start text:name="__RefHeading___staze_asystenckie_w_geist_6"/><text:bookmark-start text:name="staze_asystenckie_w_geist"/>Staże asystenckie w GEIST<text:bookmark-end text:name="__RefHeading___staze_asystenckie_w_geist_6"/><text:bookmark-end text:name="staze_asystenckie_w_geist"/></text:h>
      <text:p text:style-name="Text_20_body">Staże są jedną z form nawiązywania przez GEIST współpracy z młodymi, ambitnymi studentami, którzy chcą się czegoś nauczyć, dowiedzieć i cenią swój czas.</text:p>
      <text:p text:style-name="Text_20_body"><text:a xlink:type="simple" xlink:href="https://geist.re/pub:students:internship" text:style-name="Internet_20_link" text:visited-style-name="Visited_20_Internet_20_Link">→ Read more...</text:a></text:p>
      <text:h text:style-name="Heading_20_2" text:outline-level="2"><text:bookmark-start text:name="__RefHeading___erasmus_7"/><text:bookmark-start text:name="erasmus"/>Erasmus<text:bookmark-end text:name="__RefHeading___erasmus_7"/><text:bookmark-end text:name="erasmus"/></text:h>
      <text:h text:style-name="Heading_20_3" text:outline-level="3"><text:bookmark-start text:name="__RefHeading___czym_jest_program_erasmus_8"/><text:bookmark-start text:name="czym_jest_program_erasmus"/>Czym jest program Erasmus<text:bookmark-end text:name="__RefHeading___czym_jest_program_erasmus_8"/><text:bookmark-end text:name="czym_jest_program_erasmus"/></text:h>
      <text:p text:style-name="Text_20_body">Jest programem stworzonym z myślą o szkolnictwie wyższym. Skierowanym przede wszystkim do uczelni, ich studentów i pracowników. W niektórych jego akcjach mogą uczestniczyć także inne instytucje, organizacje lub przedsiębiorstwa, które współpracują z uczelniami.</text:p>
      <text:p text:style-name="Text_20_body"><text:a xlink:type="simple" xlink:href="https://geist.re/pub:students:erasmus" text:style-name="Internet_20_link" text:visited-style-name="Visited_20_Internet_20_Link">→ Read more..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tudents:start</dc:title>
  </office:meta>
</office:document-meta>
</file>