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b13c4534a8f6ef8717f064173c79531.jpg"/>
  <manifest:file-entry manifest:media-type="image/svg+xml" manifest:full-path="Pictures/99042db9682580c4d879b6df464f4fba.svg"/>
  <manifest:file-entry manifest:media-type="image/jpeg" manifest:full-path="Pictures/abfb4eb9fa6a7ce9cce669b7dabdd25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students:spring_of_code:start"/><text:bookmark-start text:name="__RefHeading___geist_spring_of_code_1"/><text:bookmark-start text:name="geist_spring_of_code"/>GEIST Spring of Code<text:bookmark-end text:name="__RefHeading___geist_spring_of_code_1"/><text:bookmark-end text:name="geist_spring_of_code"/></text:h>
      <text:p text:style-name="Text_20_body"><draw:frame draw:style-name="mediaright" draw:name="0" text:anchor-type="paragraph" draw:z-index="0" svg:width="11.90625cm" svg:height="8.9296875cm"><draw:image xlink:href="Pictures/bb13c4534a8f6ef8717f064173c79531.jpg" xlink:type="simple" xlink:show="embed" xlink:actuate="onLoad"/></draw:frame></text:p>
      <text:p text:style-name="Text_20_body">We work for students as their tutors on many different courses, but what is our real goal is to work <text:span text:style-name="Strong_20_Emphasis">with</text:span> them!</text:p>
      <text:p text:style-name="Text_20_body">Every year we look for ambitious students, who want to gain more knowledge and experience that it is offered on standard courses.</text:p>
      <text:p text:style-name="Text_20_body">Most talented students will be able to:</text:p>
      <text:list text:style-name="List_20_1" text:continue-numbering="false">
        <text:list-item>
          <text:p text:style-name="List_20_1_Content_First"> Gain knowledge and experience in the area of Artificial Intelligence that is not available on regular courses</text:p>
        </text:list-item>
        <text:list-item>
          <text:p text:style-name="List_20_1_Content"> Work on their master or bachelor thesis and get paid for that</text:p>
        </text:list-item>
        <text:list-item>
          <text:p text:style-name="List_20_1_Content"> Meet many famous people from the Artificial Intelligence society</text:p>
        </text:list-item>
        <text:list-item>
          <text:p text:style-name="List_20_1_Content"> Implement their solutions in commercial products </text:p>
        </text:list-item>
        <text:list-item>
          <text:p text:style-name="List_20_1_Content"> Continue their education on PhD studies</text:p>
        </text:list-item>
        <text:list-item>
          <text:p text:style-name="List_20_1_Content"> Travel around the world</text:p>
        </text:list-item>
        <text:list-item>
          <text:p text:style-name="List_20_1_Content_Last"> Have a lot of fun <draw:frame draw:style-name="media" draw:name="1" text:anchor-type="as-char" draw:z-index="1" svg:width="" svg:rel-width="100%" svg:height="0cm"><draw:image xlink:href="Pictures/99042db9682580c4d879b6df464f4fba.svg" xlink:type="simple" xlink:show="embed" xlink:actuate="onLoad"/></draw:frame></text:p>
        </text:list-item>
      </text:list>
      <text:p text:style-name="Text_20_body">In exchange, we expect that students will:</text:p>
      <text:list text:style-name="List_20_1" text:continue-numbering="false">
        <text:list-item>
          <text:p text:style-name="List_20_1_Content_First"> Be full of positive attitude</text:p>
        </text:list-item>
        <text:list-item>
          <text:p text:style-name="List_20_1_Content_Last"> Want to work (hard)</text:p>
        </text:list-item>
      </text:list>
      <text:p text:style-name="Text_20_body"><draw:frame draw:style-name="media" draw:name="Array Legend" text:anchor-type="as-char" draw:z-index="0" svg:width="19.05cm" style:rel-width="100%"><draw:text-box><text:p text:style-name="legendcenter"><draw:frame draw:style-name="media" draw:name="Array" text:anchor-type="as-char" draw:z-index="2" svg:width="19.05cm" style:rel-width="100%" svg:height="14.2875cm" style:rel-height="scale"><draw:image xlink:href="Pictures/abfb4eb9fa6a7ce9cce669b7dabdd25b.jpg" xlink:type="simple" xlink:show="embed" xlink:actuate="onLoad"/></draw:frame>Array</text:p></draw:text-box></draw:frame><draw:frame draw:style-name="PluginODTAutoStyle_Frame_1_text_frame" draw:name="Frame1" text:anchor-type="paragraph" svg:width="289.134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><text:h text:style-name="Heading_20_2" text:outline-level="2"><text:bookmark-start text:name="__RefHeading___spring_of_2012_2"/><text:bookmark-start text:name="spring_of_2012"/>Spring of 2012<text:bookmark-end text:name="__RefHeading___spring_of_2012_2"/><text:bookmark-end text:name="spring_of_2012"/></text:h><text:p text:style-name="Text_20_body">The first edition of <text:span text:style-name="Emphasis">GEIST Spring of Code</text:span> has just started: <text:a xlink:type="simple" xlink:href="http://ai.ia.agh.edu.pl/wiki/student:spring_of_code_2012#hqed_x2" text:style-name="Internet_20_link" text:visited-style-name="Visited_20_Internet_20_Link">Spring 2012</text:a></text:p><text:p text:style-name="Text_20_body">For more info, contact <text:a xlink:type="simple" xlink:href="mailto:mailto:szymon.bobek@agh.edu.pl" text:style-name="Internet_20_link" text:visited-style-name="Visited_20_Internet_20_Link">us</text:a>!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students:spring_of_code:start</dc:title>
  </office:meta>
</office:document-meta>
</file>