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software:pelletheart"/><text:bookmark-start text:name="__RefHeading___pelletheart_1"/><text:bookmark-start text:name="pelletheart"/>Pelletheart<text:bookmark-end text:name="__RefHeading___pelletheart_1"/><text:bookmark-end text:name="pelletheart"/></text:h>
      <text:p text:style-name="Text_20_body">A prototype of a hybrid rule reasoner for ontologies.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tegrating classic forward chaining rule reasoning implemented by <text:a xlink:type="simple" xlink:href="https://geist.re/pub:software:heart" text:style-name="Internet_20_link" text:visited-style-name="Visited_20_Internet_20_Link">HeaRT</text:a> with the <text:a xlink:type="simple" xlink:href="http://clarkparsia.com/pellet/" text:style-name="Internet_20_link" text:visited-style-name="Visited_20_Internet_20_Link">Pellet</text:a>.</text:p>
      <text:p text:style-name="Text_20_body">Concept by G. J. Nalepa and W. T. Adrian (de domo Furmańska), prototype implementation by 
W. T. Adrian.</text:p>
      <text:p text:style-name="Text_20_body">See <text:a xlink:type="simple" xlink:href="http://www.springerlink.com/content/r46p8m40432n7342/" text:style-name="Internet_20_link" text:visited-style-name="Visited_20_Internet_20_Link">LNCS/LNAI 6359/2010 Paper: Pellet-HeaRT – Proposal of an Architecture for Ontology Systems with Rules (2010)</text:a>.</text:p>
      <text:p text:style-name="Text_20_body">It is based on the DAAL concept, see <text:a xlink:type="simple" xlink:href="http://www.springerlink.com/content/9161824068583k57/" text:style-name="Internet_20_link" text:visited-style-name="Visited_20_Internet_20_Link">Springer SCI vol. 244/2009 Paper: Proposal of a New Rule-Based Inference Scheme for the Semantic Web Applications (2009)</text:a> and <text:a xlink:type="simple" xlink:href="http://www.springerlink.com/content/m388651626832551/" text:style-name="Internet_20_link" text:visited-style-name="Visited_20_Internet_20_Link">TCCI II, LNCS/LNAI 6450/2010 Paper: Integration Proposal for Description Logic and Attributive Logic – Towards Semantic Web Rules (2010)</text:a>.</text:p>
      <text:h text:style-name="Heading_20_2" text:outline-level="2"><text:bookmark-start text:name="__RefHeading___releases_3"/><text:bookmark-start text:name="releases"/>Releases<text:bookmark-end text:name="__RefHeading___releases_3"/><text:bookmark-end text:name="releases"/></text:h>
      <text:p text:style-name="Text_20_body">See us back on spring 2011</text:p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  <text:p text:style-name="Text_20_body"><text:a xlink:type="simple" xlink:href="tag&amp;#62;software  wtf gjn" text:style-name="Internet_20_link" text:visited-style-name="Visited_20_Internet_20_Link">tag&gt;software  wtf gjn</text:a></text:p>
      <text:p text:style-name="Text_20_body">Go back to → <text:a xlink:type="simple" xlink:href="https://geist.re/pub:software:start" text:style-name="Internet_20_link" text:visited-style-name="Visited_20_Internet_20_Link">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software:pelletheart</dc:title>
  </office:meta>
</office:document-meta>
</file>