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oftware:hqed"/><text:bookmark-start text:name="__RefHeading___hqed_1"/><text:bookmark-start text:name="hqed"/>Hqed<text:bookmark-end text:name="__RefHeading___hqed_1"/><text:bookmark-end text:name="hq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2" text:outline-level="2"><text:bookmark-start text:name="__RefHeading___releases_3"/><text:bookmark-start text:name="releases"/>Releases<text:bookmark-end text:name="__RefHeading___releases_3"/><text:bookmark-end text:name="releases"/></text:h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  <text:p text:style-name="Text_20_body"><text:a xlink:type="simple" xlink:href="tag&amp;#62;hekate rules visual design editor" text:style-name="Internet_20_link" text:visited-style-name="Visited_20_Internet_20_Link">tag&gt;hekate rules visual design edi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oftware:hqed</dc:title>
  </office:meta>
</office:document-meta>
</file>