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heart"/><text:bookmark-start text:name="__RefHeading___heart_1"/><text:bookmark-start text:name="heart"/>Heart<text:bookmark-end text:name="__RefHeading___heart_1"/><text:bookmark-end text:name="heart"/></text:h>
      <text:p text:style-name="Text_20_body">Runtime environment and engine for the HeKatE project.
See <text:a xlink:type="simple" xlink:href="https://ai.ia.agh.edu.pl/wiki/hekate:heart" text:style-name="Internet_20_link" text:visited-style-name="Visited_20_Internet_20_Link">HeaRT</text:a>.
Concept, design, implementation, supervision - Dr G. J. Nalepa, Prof. A. Ligęza; extended implementation by MSc. students: S. Bobek and M. Gawędzki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<text:a xlink:type="simple" xlink:href="tag&amp;#62;ai intelligent_systems engine rules hekate rule-based_systems formal_analysis software" text:style-name="Internet_20_link" text:visited-style-name="Visited_20_Internet_20_Link">tag&gt;ai intelligent_systems engine rules hekate rule-based_systems formal_analysis software</text:a></text:p>
      <text:p text:style-name="Horizontal_20_Line"/>
      <text:p text:style-name="Text_20_body">Go back to → <text:a xlink:type="simple" xlink:href="https://geist.re/pub:software:start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heart</dc:title>
  </office:meta>
</office:document-meta>
</file>