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25398df29775792728e7ac145813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nieg:start"/><text:bookmark-start text:name="__RefHeading___seminarium_naukowe_doktorantow_informatyki_elektroniki_i_gosci_snieg_1"/><text:bookmark-start text:name="seminarium_naukowe_doktorantow_informatyki_elektroniki_i_gosci_snieg"/>Seminarium Naukowe doktorantów Informatyki Elektroniki i Gości (SNIEG)<text:bookmark-end text:name="__RefHeading___seminarium_naukowe_doktorantow_informatyki_elektroniki_i_gosci_snieg_1"/><text:bookmark-end text:name="seminarium_naukowe_doktorantow_informatyki_elektroniki_i_gosci_snieg"/></text:h>
      <text:p text:style-name="Text_20_body">Celem seminarium naukowego SNIEG jest dyskusja prac naukowych doktorantów,
w szczególności utworzonych w 2013r. studiów doktoranckich kierunków <text:span text:style-name="Emphasis">Informatyka</text:span> i <text:span text:style-name="Emphasis">Elektronika</text:span>,
oraz zaproszonych Gości z kraju i zagranicy.</text:p>
      <text:p text:style-name="Text_20_body"> — <text:span text:style-name="Emphasis">Organizatorzy: prof. dr hab. inż. Paweł Gryboś, dr hab. inż Grzegorz J. Nalepa, dr hab. Marcin Szpyrka, prof. AGH</text:span></text:p>
      <text:h text:style-name="Heading_20_2" text:outline-level="2"><text:bookmark-start text:name="__RefHeading___spotkania_2"/><text:bookmark-start text:name="spotkania"/>Spotkania<text:bookmark-end text:name="__RefHeading___spotkania_2"/><text:bookmark-end text:name="spotkania"/></text:h>
      <text:h text:style-name="Heading_20_3" text:outline-level="3"><text:bookmark-start text:name="__RefHeading___NoTitle_3"/><text:bookmark-start text:name="section"/>20131010<text:bookmark-end text:name="__RefHeading___NoTitle_3"/><text:bookmark-end text:name="section"/></text:h>
      <text:p text:style-name="Text_20_body"><text:span text:style-name="Strong_20_Emphasis">Czas/miejsce</text:span>: czwartek, 2013-10-10, sala C2-316</text:p>
      <text:p text:style-name="Text_20_body"><draw:frame draw:style-name="mediaright" draw:name="Dr Krystian Jobczyk Legend" text:anchor-type="paragraph" draw:z-index="0" svg:width="5.2916666666667cm"><draw:text-box><text:p text:style-name="legendcenter"><draw:frame draw:style-name="mediaright" draw:name="Dr Krystian Jobczyk" text:anchor-type="paragraph" draw:z-index="0" svg:width="5.2916666666667cm" svg:height="7.0555555555556cm"><draw:image xlink:href="Pictures/ac25398df29775792728e7ac1458132e.png" xlink:type="simple" xlink:show="embed" xlink:actuate="onLoad"/></draw:frame>Dr Krystian Jobczyk</text:p></draw:text-box></draw:frame></text:p>
      <text:p text:style-name="Text_20_body"><text:span text:style-name="Strong_20_Emphasis">Temat:</text:span> Modelowanie (skutecznej) perswazji a … modelowanie w planowaniu temporalnym </text:p>
      <text:p text:style-name="Text_20_body"><text:span text:style-name="Strong_20_Emphasis">Prezentujący:</text:span> <text:a xlink:type="simple" xlink:href="http://www.mcmp.philosophie.uni-muenchen.de/people/faculty/job/index.html" text:style-name="Internet_20_link" text:visited-style-name="Visited_20_Internet_20_Link">Dr Krystian Jobczyk</text:a></text:p>
      <text:p text:style-name="Text_20_body"><text:span text:style-name="Strong_20_Emphasis">Streszczenie:</text:span>
Zjawisko perswazji – podobnie jak planowanie temporalne – stanowi przedmiot intensywnych i zaawansowanych badań tzw. sformalizowanej pragmatyki. W jej ramach bada się m.in. skuteczność perswazji i określa się pragmatyczne modele sytuacji perswazji. Dzięki tym ostatnim można w formalny sposób sprawdzić, nie tylko, czy perswazja była  „logicznie uczciwa”, ale także czy była pragmatycznie skuteczna.<text:line-break/>
W ramach niniejszej prezentacji skonstruujemy dwa modele dla odpowiednich dwóch sytuacji konwersacyjnych i sprawdzimy uczciwość perswazji. Następnie określimy związek miedzy perswazją a dowodem. Pokażemy, że zachodzi między nimi relacja nieco podobna do klasycznej pełności. Odniesiemy się także do idei logiki, wyrastającej z modelowania skutecznej perswazji oraz skonfrontujemy pojęcie prawdy i skuteczności.  Rozważania oparte zostaną na badaniach Y. Bar-Hillela, J. Stalknera i M. Tokarza.<text:line-break/>
Uzyskane wnioski odniesiemy do modeli planowania temporalnego, w dwóch koncepcjach: D. Duboisa i H. Prade’a (sformalizowanej w uogólnionych strukturach Kripkego) oraz do koncepcji T. Vidal i H. Fargier, wyrażonej w modelach na strukturach uporządkowanych. Spróbujemy znaleźć podobieństwa i różnice. </text:p>
      <text:p text:style-name="Text_20_body"><text:span text:style-name="Strong_20_Emphasis">Słowa-klucze:</text:span> perswazja, modelowanie, model pragmatyczny, skuteczność perswazji, relacja rezultatu, logika perswazji, logika skuteczności, planowanie temporalne, modelowanie w planowaniu temporalny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nieg:start</dc:title>
  </office:meta>
</office:document-meta>
</file>