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publications:geist2003"/><text:bookmark-start text:name="__RefHeading___geist_publications_in_2003_1"/><text:bookmark-start text:name="geist_publications_in_2003"/>GEIST Publications in 2003<text:bookmark-end text:name="__RefHeading___geist_publications_in_2003_1"/><text:bookmark-end text:name="geist_publications_in_2003"/></text:h>
      <text:p text:style-name="Text_20_body">&lt;BIBTEX: file=geist2003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publications:geist2003</dc:title>
  </office:meta>
</office:document-meta>
</file>