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5abad6b077431a4de30e3e710e0e1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start"/><text:bookmark-start text:name="__RefHeading___geist_research_projects_1"/><text:bookmark-start text:name="geist_research_projects"/>GEIST Research Projects<text:bookmark-end text:name="__RefHeading___geist_research_projects_1"/><text:bookmark-end text:name="geist_research_projects"/></text:h>
      <text:p text:style-name="Text_20_body">The group has been involved in number of research projects. </text:p>
      <text:h text:style-name="Heading_20_2" text:outline-level="2"><text:bookmark-start text:name="__RefHeading___current_projects_2"/><text:bookmark-start text:name="current_projects"/>Current projects<text:bookmark-end text:name="__RefHeading___current_projects_2"/><text:bookmark-end text:name="current_projects"/></text:h>
      <text:h text:style-name="Heading_20_3" text:outline-level="3"><text:bookmark-start text:name="__RefHeading___prosecco_3"/><text:bookmark-start text:name="prosecco"/>Prosecco<text:bookmark-end text:name="__RefHeading___prosecco_3"/><text:bookmark-end text:name="prosecco"/></text:h>
      <text:p text:style-name="Text_20_body"><draw:frame draw:style-name="medialeft" draw:name="0" text:anchor-type="paragraph" draw:z-index="0" svg:width="2.6458333333333cm" svg:height="2.6458333333333cm"><draw:image xlink:href="/vhosts/geist/geist_wiki/www/data/media/pub/projects/prosecco-logo.png" xlink:type="simple" xlink:show="embed" xlink:actuate="onLoad"/></draw:frame>
<text:a xlink:type="simple" xlink:href="https://geist.re/pub:projects:prosecco" text:style-name="Internet_20_link" text:visited-style-name="Visited_20_Internet_20_Link">Read more on Prosecco</text:a>
which is a 32 months long NCBR PBS project started in 2012-12.
The goal of the project is to address the needs and constraints of small and medium enterprises (SME) by designing methods that will significantly improve their Business Process Management systems.</text:p>
      <text:p text:style-name="Text_20_body">See <text:a xlink:type="simple" xlink:href="http://prosecco.agh.edu.pl" text:style-name="Internet_20_link" text:visited-style-name="Visited_20_Internet_20_Link">the official project webpage at: prosecco.agh.edu.pl</text:a></text:p>
      <text:h text:style-name="Heading_20_3" text:outline-level="3"><text:bookmark-start text:name="__RefHeading___samurai_4"/><text:bookmark-start text:name="samurai"/>SaMURaI<text:bookmark-end text:name="__RefHeading___samurai_4"/><text:bookmark-end text:name="samurai"/></text:h>
      <text:p text:style-name="Text_20_body"><draw:frame draw:style-name="medialeft" draw:name="1" text:anchor-type="paragraph" draw:z-index="1" svg:width="2.1166666666667cm" svg:height="2.1166666666667cm"><draw:image xlink:href="/vhosts/geist/geist_wiki/www/data/media/pub/projects/samurai-logo.png" xlink:type="simple" xlink:show="embed" xlink:actuate="onLoad"/></draw:frame>
<text:a xlink:type="simple" xlink:href="https://geist.re/pub:projects:samurai" text:style-name="Internet_20_link" text:visited-style-name="Visited_20_Internet_20_Link">Read more on SaMURaI</text:a>,
which is a 24 months long NCN project started in 2012-09.
The main objective of the project is
the development of a 
<text:span text:style-name="Emphasis">Semantic Method for Unified Rules Interoperability in Knowledge-Based Systems</text:span>.</text:p>
      <text:h text:style-name="Heading_20_3" text:outline-level="3"><text:bookmark-start text:name="__RefHeading___hibuproburul_5"/><text:bookmark-start text:name="hibuproburul"/>HiBuProBuRul<text:bookmark-end text:name="__RefHeading___hibuproburul_5"/><text:bookmark-end text:name="hibuproburul"/></text:h>
      <text:p text:style-name="Text_20_body"><draw:frame draw:style-name="medialeft" draw:name="2" text:anchor-type="paragraph" draw:z-index="2" svg:width="2.6458333333333cm" svg:height="2.6458333333333cm"><draw:image xlink:href="/vhosts/geist/geist_wiki/www/data/media/pub/projects/hibuproburul-logo-transparent.png" xlink:type="simple" xlink:show="embed" xlink:actuate="onLoad"/></draw:frame>
<text:a xlink:type="simple" xlink:href="https://geist.re/pub:projects:hibuproburul" text:style-name="Internet_20_link" text:visited-style-name="Visited_20_Internet_20_Link">Read more on HiBuProBuRul</text:a>,
which is a 24 months long NCN project started in 2012-09.
The main objective of the project is
the development of a
<text:span text:style-name="Emphasis">Methodology for designing Hierarchical Business Processes integrated with Business Rules</text:span>.</text:p>
      <text:h text:style-name="Heading_20_3" text:outline-level="3"><text:bookmark-start text:name="__RefHeading___indect_6"/><text:bookmark-start text:name="indect"/>INDECT<text:bookmark-end text:name="__RefHeading___indect_6"/><text:bookmark-end text:name="indect"/></text:h>
      <text:p text:style-name="Text_20_body"><draw:frame draw:style-name="medialeft" draw:name="3" text:anchor-type="paragraph" draw:z-index="3" svg:width="3.175cm" svg:height="3.175cm"><draw:image xlink:href="/vhosts/geist/geist_wiki/www/data/media/pub/projects/indect-logo.png" xlink:type="simple" xlink:show="embed" xlink:actuate="onLoad"/></draw:frame>
<text:a xlink:type="simple" xlink:href="https://geist.re/pub:projects:indect" text:style-name="Internet_20_link" text:visited-style-name="Visited_20_Internet_20_Link">Read more on GEIST participation INDECT</text:a>,
which is a large EU collaboration project coordinated by <text:a xlink:type="simple" xlink:href="http://www.kt.agh.edu.pl/" text:style-name="Internet_20_link" text:visited-style-name="Visited_20_Internet_20_Link">Department of Telecommunications of AGH</text:a>.
The aim of the project is the development of an
intelligent information system supporting observation, searching and detection for security of citizens in urban environment.</text:p>
      <text:p text:style-name="Text_20_body">See <text:a xlink:type="simple" xlink:href="http://www.indect-project.eu/" text:style-name="Internet_20_link" text:visited-style-name="Visited_20_Internet_20_Link">the official project webpage at: www.indect-project.eu</text:a></text:p>
      <text:h text:style-name="Heading_20_2" text:outline-level="2"><text:bookmark-start text:name="__RefHeading___completed_projects_7"/><text:bookmark-start text:name="completed_projects"/>Completed projects<text:bookmark-end text:name="__RefHeading___completed_projects_7"/><text:bookmark-end text:name="completed_projects"/></text:h>
      <text:h text:style-name="Heading_20_3" text:outline-level="3"><text:bookmark-start text:name="__RefHeading___parnas_8"/><text:bookmark-start text:name="parnas"/>Parnas<text:bookmark-end text:name="__RefHeading___parnas_8"/><text:bookmark-end text:name="parnas"/></text:h>
      <text:p text:style-name="Text_20_body"><draw:frame draw:style-name="medialeft" draw:name="4" text:anchor-type="paragraph" draw:z-index="4" svg:width="2.6458333333333cm" svg:height="1.686789267946cm"><draw:image xlink:href="Pictures/15abad6b077431a4de30e3e710e0e1d5.png" xlink:type="simple" xlink:show="embed" xlink:actuate="onLoad"/></draw:frame>
<text:span text:style-name="Strong_20_Emphasis"><text:a xlink:type="simple" xlink:href="https://geist.re/pub:projects:parnas:start" text:style-name="Internet_20_link" text:visited-style-name="Visited_20_Internet_20_Link">Read more on Parnas</text:a></text:span>, which was a 18 month long NCN project on <text:span text:style-name="Emphasis"> tools for inference control and quality analysis in modularized rulebases</text:span>.</text:p>
      <text:p text:style-name="Text_20_body">See <text:a xlink:type="simple" xlink:href="http://parnas.ia.agh.edu.pl" text:style-name="Internet_20_link" text:visited-style-name="Visited_20_Internet_20_Link">the project webpage at: parnas.ia.agh.edu.pl</text:a></text:p>
      <text:h text:style-name="Heading_20_3" text:outline-level="3"><text:bookmark-start text:name="__RefHeading___bimloq_9"/><text:bookmark-start text:name="bimloq"/>BIMLOQ<text:bookmark-end text:name="__RefHeading___bimloq_9"/><text:bookmark-end text:name="bimloq"/></text:h>
      <text:p text:style-name="Text_20_body"><draw:frame draw:style-name="medialeft" draw:name="5" text:anchor-type="paragraph" draw:z-index="5" svg:width="3.7041666666667cm" svg:height="3.7041666666667cm"><draw:image xlink:href="/vhosts/geist/geist_wiki/www/data/media/pub/projects/bimloq-logo-transparent.png" xlink:type="simple" xlink:show="embed" xlink:actuate="onLoad"/></draw:frame>
<text:span text:style-name="Strong_20_Emphasis"><text:a xlink:type="simple" xlink:href="https://geist.re/pub:projects:bimloq" text:style-name="Internet_20_link" text:visited-style-name="Visited_20_Internet_20_Link">Read more on BIMLOQ</text:a></text:span>, which was 32 month long NCN project on <text:span text:style-name="Emphasis">business models and processes optimization for quality</text:span>.</text:p>
      <text:p text:style-name="Text_20_body">See <text:a xlink:type="simple" xlink:href="http://bimloq.ia.agh.edu.pl" text:style-name="Internet_20_link" text:visited-style-name="Visited_20_Internet_20_Link">the project webpage at: bimloq.ia.agh.edu.pl</text:a></text:p>
      <text:h text:style-name="Heading_20_3" text:outline-level="3"><text:bookmark-start text:name="__RefHeading___hekate_10"/><text:bookmark-start text:name="hekate"/>HeKatE<text:bookmark-end text:name="__RefHeading___hekate_10"/><text:bookmark-end text:name="hekate"/></text:h>
      <text:p text:style-name="Text_20_body"><draw:frame draw:style-name="medialeft" draw:name="6" text:anchor-type="paragraph" draw:z-index="6" svg:width="1.5875cm" svg:height="1.5875cm"><draw:image xlink:href="/vhosts/geist/geist_wiki/www/data/media/pub/projects/hekatelogo.png" xlink:type="simple" xlink:show="embed" xlink:actuate="onLoad"/></draw:frame>
<text:span text:style-name="Strong_20_Emphasis"><text:a xlink:type="simple" xlink:href="https://geist.re/pub:projects:hekate" text:style-name="Internet_20_link" text:visited-style-name="Visited_20_Internet_20_Link">Read more on HeKatE</text:a></text:span>, which was a 30 month long NCN project on <text:span text:style-name="Emphasis">hybrid knowledge engineering methodology for knowledge-based systems</text:span>.</text:p>
      <text:p text:style-name="Text_20_body">See <text:a xlink:type="simple" xlink:href="http://hekate.ia.agh.edu.pl" text:style-name="Internet_20_link" text:visited-style-name="Visited_20_Internet_20_Link">the project webpage at: hekate.ia.agh.edu.pl</text:a></text:p>
      <text:h text:style-name="Heading_20_2" text:outline-level="2"><text:bookmark-start text:name="__RefHeading___related_projects_11"/><text:bookmark-start text:name="related_projects"/>Related projects<text:bookmark-end text:name="__RefHeading___related_projects_11"/><text:bookmark-end text:name="related_projects"/></text:h>
      <text:p text:style-name="Text_20_body">The members of the group were involved in several projects.
Selected projects include:</text:p>
      <text:h text:style-name="Heading_20_4" text:outline-level="4"><text:bookmark-start text:name="__RefHeading___adder_12"/><text:bookmark-start text:name="adder"/>Adder<text:bookmark-end text:name="__RefHeading___adder_12"/><text:bookmark-end text:name="adder"/></text:h>
      <text:p text:style-name="Text_20_body"><text:span text:style-name="Emphasis">ID</text:span>: KBN 4 T11C 035 2<text:line-break/>
<text:span text:style-name="Emphasis">Timeline</text:span>: 2005→2006<text:line-break/>
<text:span text:style-name="Emphasis">Leader</text:span>: Tomasz Szmuc<text:line-break/>
<text:span text:style-name="Emphasis">Principal investigators from GEIST</text:span>: Marcin Szpyrka, Antoni Ligęza, Grzegorz J. Nalepa<text:line-break/>
<text:span text:style-name="Emphasis">Objective</text:span>: research on formal methods in design of correct real-time and embedded systems, including rule-based systems<text:line-break/>
<text:span text:style-name="Emphasis">GEIST members' contribution</text:span>: methods and tools for design and analysis of rule-based security systems<text:line-break/>
<text:a xlink:type="simple" xlink:href="http://home.agh.edu.pl/~adder/" text:style-name="Internet_20_link" text:visited-style-name="Visited_20_Internet_20_Link">Adder webpage: home.agh.edu.pl/~adder</text:a></text:p>
      <text:h text:style-name="Heading_20_4" text:outline-level="4"><text:bookmark-start text:name="__RefHeading___mirella_13"/><text:bookmark-start text:name="mirella"/>Mirella<text:bookmark-end text:name="__RefHeading___mirella_13"/><text:bookmark-end text:name="mirella"/></text:h>
      <text:p text:style-name="Text_20_body"><text:span text:style-name="Emphasis">ID</text:span>: KBN 4 T11C 027 24<text:line-break/>
<text:span text:style-name="Emphasis">Timeline</text:span>: 2003→2004<text:line-break/>
<text:span text:style-name="Emphasis">Scientific adviser</text:span>: Antoni Ligęza<text:line-break/>
<text:span text:style-name="Emphasis">Principal investigator</text:span>: Grzegorz J. Nalepa<text:line-break/>
<text:span text:style-name="Emphasis">Objective</text:span>: proposal of an integrated process of visual design, formal analysis and implementation of rule-based expert systems, supported by a CASE tool, preparation of a PhD thesis: Meta-Level Approach to Integrated Process of Design and Implementation of Rule-Based Systems<text:line-break/>
<text:a xlink:type="simple" xlink:href="http://mirella.ia.agh.edu.pl" text:style-name="Internet_20_link" text:visited-style-name="Visited_20_Internet_20_Link">Mirella webpage: mirella.ia.agh.edu.pl</text:a></text:p>
      <text:h text:style-name="Heading_20_4" text:outline-level="4"><text:bookmark-start text:name="__RefHeading___regulus_14"/><text:bookmark-start text:name="regulus"/>Regulus<text:bookmark-end text:name="__RefHeading___regulus_14"/><text:bookmark-end text:name="regulus"/></text:h>
      <text:p text:style-name="Text_20_body"><text:span text:style-name="Emphasis">ID</text:span>: KBN 8 T11C 019 17<text:line-break/>
<text:span text:style-name="Emphasis">Timeline</text:span>: 1999→2001<text:line-break/>
<text:span text:style-name="Emphasis">Leader</text:span>: Antoni Ligęza<text:line-break/>
<text:span text:style-name="Emphasis">Principal investigators from GEIST</text:span>: Antoni Ligęza, Grzegorz J. Nalepa<text:line-break/>
<text:span text:style-name="Emphasis">Objective</text:span>: development of formal methods for knowledge representation and engineering in artificial intelligence<text:line-break/>
<text:a xlink:type="simple" xlink:href="http://regulus.ia.agh.edu.pl" text:style-name="Internet_20_link" text:visited-style-name="Visited_20_Internet_20_Link">Regulus webpage: regulus.ia.agh.edu.pl</text:a></text:p>
      <text:p text:style-name="Text_20_body"><text:a xlink:type="simple" xlink:href="like&amp;#62;" text:style-name="Internet_20_link" text:visited-style-name="Visited_20_Internet_20_Link">like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start</dc:title>
  </office:meta>
</office:document-meta>
</file>