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0c1cd2a31f6d5a656d19c4a9c8d435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knowme:start"/><text:bookmark-start text:name="__RefHeading___knowme_1"/><text:bookmark-start text:name="knowme"/>KnowMe<text:bookmark-end text:name="__RefHeading___knowme_1"/><text:bookmark-end text:name="knowme"/></text:h>
      <text:p text:style-name="Text_20_body"><text:span text:style-name="Emphasis">Uncertain and Incomplete <text:span text:style-name="Strong_20_Emphasis">Know</text:span>ledge modelling for <text:span text:style-name="Strong_20_Emphasis">me</text:span>diation in mobile context-aware systems</text:span> (<text:span text:style-name="Strong_20_Emphasis">KnowMe</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raw:frame draw:style-name="mediaright" draw:name="0" text:anchor-type="paragraph" draw:z-index="0" svg:width="5.2916666666667cm" svg:height="3.0677981321839cm"><draw:image xlink:href="Pictures/40c1cd2a31f6d5a656d19c4a9c8d435e.png" xlink:type="simple" xlink:show="embed" xlink:actuate="onLoad"/></draw:frame></text:p><text:list text:style-name="List_20_1" text:continue-numbering="false"><text:list-item><text:p text:style-name="List_20_1_Content_First"> Preludium 7 NCN Grant no. 2014/13/N/ST6/01786</text:p></text:list-item><text:list-item><text:p text:style-name="List_20_1_Content"> <text:span text:style-name="Strong_20_Emphasis">Project Leader:</text:span> <text:a xlink:type="simple" xlink:href="https://geist.re/pub:about_us:sbk" text:style-name="Internet_20_link" text:visited-style-name="Visited_20_Internet_20_Link">mgr inż. Szymon Bobek</text:a></text:p></text:list-item><text:list-item><text:p text:style-name="List_20_1_Content"> <text:span text:style-name="Strong_20_Emphasis">Scientific Supervisor:</text:span> <text:a xlink:type="simple" xlink:href="https://geist.re/pub:about_us:gjn" text:style-name="Internet_20_link" text:visited-style-name="Visited_20_Internet_20_Link">dr hab. inż. Grzegorz J. Nalepa</text:a></text:p></text:list-item><text:list-item><text:p text:style-name="List_20_1_Content"> <text:span text:style-name="Strong_20_Emphasis">Start time:</text:span> 22.01.2015</text:p></text:list-item><text:list-item><text:p text:style-name="List_20_1_Content"> <text:span text:style-name="Strong_20_Emphasis">Duration:</text:span> 20 months</text:p></text:list-item><text:list-item><text:p text:style-name="List_20_1_Content_Last"> <text:span text:style-name="Strong_20_Emphasis">www:</text:span> <text:a xlink:type="simple" xlink:href="http://glados.kis.agh.edu.pl" text:style-name="Internet_20_link" text:visited-style-name="Visited_20_Internet_20_Link">Strona www projektu</text:a></text:p></text:list-item></text:list></table:table-cell></table:table-row></table:table></draw:text-box></draw:frame></text:p>
      <text:h text:style-name="Heading_20_2" text:outline-level="2"><text:bookmark-start text:name="__RefHeading___motivation_2"/><text:bookmark-start text:name="motivation"/>Motivation<text:bookmark-end text:name="__RefHeading___motivation_2"/><text:bookmark-end text:name="motivation"/></text:h>
      <text:p text:style-name="Text_20_body">The main objective of this project is to propose methods for knowledge modelling and mediation in mobile context-aware systems, to support a user in adapting the system to his or her personal preferences and habits, and to improve management of uncertain and incomplete knowledge.</text:p>
      <text:h text:style-name="Heading_20_2" text:outline-level="2"><text:bookmark-start text:name="__RefHeading___intended_results_3"/><text:bookmark-start text:name="intended_results"/>Intended results<text:bookmark-end text:name="__RefHeading___intended_results_3"/><text:bookmark-end text:name="intended_results"/></text:h>
      <text:p text:style-name="Text_20_body">In particular, data gathered by participants of this project will be used to:</text:p>
      <text:list text:style-name="Numbering_20_1" text:continue-numbering="false">
        <text:list-item>
          <text:p text:style-name="Numbering_20_1_Content_First"> Develop methods that will allow the system to adapt to the user personal preferences and habits in dynamic environments by combining machine learning approach with rule-based systems.</text:p>
        </text:list-item>
        <text:list-item>
          <text:p text:style-name="Numbering_20_1_Content"> Improve knowledge management methods for imperfect or incomplete context by modelling dynamics of uncertainty with modified certainty factors algebra, and probabilistic methods.</text:p>
        </text:list-item>
        <text:list-item>
          <text:p text:style-name="Numbering_20_1_Content_Last"> Develop mechanisms and protocols for mediation that will allow to model and execute dialogue between the user and other system components to improve intelligibility of the system and provide support for better uncertainty resolution.</text:p>
        </text:list-item>
      </text:list>
      <text:p text:style-name="Text_20_body"><text:a xlink:type="simple" xlink:href="tag&amp;#62;project current_project" text:style-name="Internet_20_link" text:visited-style-name="Visited_20_Internet_20_Link">tag&gt;project current_project</text:a></text:p>
      <text:p text:style-name="Text_20_body">Go back to → <text:a xlink:type="simple" xlink:href="https://geist.re/pub:projects:start" text:style-name="Internet_20_link" text:visited-style-name="Visited_20_Internet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knowme:start</dc:title>
  </office:meta>
</office:document-meta>
</file>