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ub:projects:current"/><text:bookmark-start text:name="__RefHeading___current_projects_1"/><text:bookmark-start text:name="current_projects"/>Current projects<text:bookmark-end text:name="__RefHeading___current_projects_1"/><text:bookmark-end text:name="current_projects"/></text:h>
      <text:list text:style-name="List_20_1" text:continue-numbering="false">
        <text:list-item>
          <text:p text:style-name="List_20_1_Content_First"> 2009→TBD - <text:span text:style-name="Emphasis"><text:a xlink:type="simple" xlink:href="http://indect-project.eu/" text:style-name="Internet_20_link" text:visited-style-name="Visited_20_Internet_20_Link">INDECT</text:a></text:span> (FP7:Collaboration/Security) Intelligent information system supporting observation, searching and detection for security of citizens in urban environment</text:p>
        </text:list-item>
        <text:list-item>
          <text:p text:style-name="List_20_1_Content_Last"> 2007→2009  - <text:span text:style-name="Emphasis"><text:a xlink:type="simple" xlink:href="http://hekate.ia.agh.edu.pl" text:style-name="Internet_20_link" text:visited-style-name="Visited_20_Internet_20_Link">HeKatE</text:a></text:span> (Grant MNiSW N516 024 32/2878) Hybrid Knowledge Engineering: project coordination, XTT2 and ARD+ design methods concepts and tools</text:p>
        </text:list-item>
      </text:list>
      <text:h text:style-name="Heading_20_2" text:outline-level="2"><text:bookmark-start text:name="__RefHeading___tests_2"/><text:bookmark-start text:name="tests"/>Tests<text:bookmark-end text:name="__RefHeading___tests_2"/><text:bookmark-end text:name="tests"/></text:h>
      <text:p text:style-name="Text_20_body">Nstoc plugin:
<text:a xlink:type="simple" xlink:href="https://geist.re/pub:projects:nstoc" text:style-name="Internet_20_link" text:visited-style-name="Visited_20_Internet_20_Link">nstoc</text:a>
<text:a xlink:type="simple" xlink:href="https://geist.re/pub:projects:nstoc_2" text:style-name="Internet_20_link" text:visited-style-name="Visited_20_Internet_20_Link">nstoc_2</text:a></text:p>
      <text:p text:style-name="Text_20_body">Indexmenu plugin:</text:p>
      <text:p text:style-name="Text_20_body">Nspages plugin:
<text:line-break/>Pages in this namespace:</text:p>
      <text:list text:style-name="List_20_1" text:continue-numbering="false">
        <text:list-item>
          <text:p text:style-name="List_20_1_Content_First"><text:a xlink:type="simple" xlink:href="https://geist.re/pub:projects:adder" text:style-name="Internet_20_link" text:visited-style-name="Visited_20_Internet_20_Link">adder</text:a></text:p>
        </text:list-item>
        <text:list-item>
          <text:p text:style-name="List_20_1_Content"><text:a xlink:type="simple" xlink:href="https://geist.re/pub:projects:bgs" text:style-name="Internet_20_link" text:visited-style-name="Visited_20_Internet_20_Link">bgs</text:a></text:p>
        </text:list-item>
        <text:list-item>
          <text:p text:style-name="List_20_1_Content"><text:a xlink:type="simple" xlink:href="https://geist.re/pub:projects:completed" text:style-name="Internet_20_link" text:visited-style-name="Visited_20_Internet_20_Link">completed</text:a></text:p>
        </text:list-item>
        <text:list-item>
          <text:p text:style-name="List_20_1_Content"><text:a xlink:type="simple" xlink:href="#pub:projects:current" text:style-name="Local_20_link" text:visited-style-name="Visited_20_Local_20_Link">current</text:a></text:p>
        </text:list-item>
        <text:list-item>
          <text:p text:style-name="List_20_1_Content"><text:a xlink:type="simple" xlink:href="https://geist.re/pub:projects:diki" text:style-name="Internet_20_link" text:visited-style-name="Visited_20_Internet_20_Link">diki</text:a></text:p>
        </text:list-item>
        <text:list-item>
          <text:p text:style-name="List_20_1_Content"><text:a xlink:type="simple" xlink:href="https://geist.re/pub:projects:mirella" text:style-name="Internet_20_link" text:visited-style-name="Visited_20_Internet_20_Link">mirella</text:a></text:p>
        </text:list-item>
        <text:list-item>
          <text:p text:style-name="List_20_1_Content"><text:a xlink:type="simple" xlink:href="https://geist.re/pub:projects:regulus" text:style-name="Internet_20_link" text:visited-style-name="Visited_20_Internet_20_Link">regulus</text:a></text:p>
        </text:list-item>
        <text:list-item>
          <text:p text:style-name="List_20_1_Content"><text:a xlink:type="simple" xlink:href="https://geist.re/pub:projects:ressconx" text:style-name="Internet_20_link" text:visited-style-name="Visited_20_Internet_20_Link">ressconx</text:a></text:p>
        </text:list-item>
        <text:list-item>
          <text:p text:style-name="List_20_1_Content_Last"><text:a xlink:type="simple" xlink:href="https://geist.re/pub:projects:start" text:style-name="Internet_20_link" text:visited-style-name="Visited_20_Internet_20_Link">start</text:a></text:p>
        </text:list-item>
      </text:list>
      <text:line-break/>
      <text:line-break/>
      <text:p text:style-name="Text_20_body">Pages in this namespace:</text:p>
      <text:list text:style-name="List_20_1" text:continue-numbering="false">
        <text:list-item>
          <text:p text:style-name="List_20_1_Content_First"><text:a xlink:type="simple" xlink:href="https://geist.re/pub:projects:start" text:style-name="Internet_20_link" text:visited-style-name="Visited_20_Internet_20_Link">projects</text:a></text:p>
        </text:list-item>
        <text:list-item>
          <text:p text:style-name="List_20_1_Content"><text:a xlink:type="simple" xlink:href="https://geist.re/pub:projects:adder" text:style-name="Internet_20_link" text:visited-style-name="Visited_20_Internet_20_Link">Adder</text:a></text:p>
        </text:list-item>
        <text:list-item>
          <text:p text:style-name="List_20_1_Content"><text:a xlink:type="simple" xlink:href="https://geist.re/pub:projects:bgs" text:style-name="Internet_20_link" text:visited-style-name="Visited_20_Internet_20_Link">Big Grandson</text:a></text:p>
        </text:list-item>
        <text:list-item>
          <text:p text:style-name="List_20_1_Content"><text:a xlink:type="simple" xlink:href="https://geist.re/pub:projects:completed" text:style-name="Internet_20_link" text:visited-style-name="Visited_20_Internet_20_Link">Completed projects</text:a></text:p>
        </text:list-item>
        <text:list-item>
          <text:p text:style-name="List_20_1_Content"><text:a xlink:type="simple" xlink:href="https://geist.re/pub:projects:diki" text:style-name="Internet_20_link" text:visited-style-name="Visited_20_Internet_20_Link">Diki</text:a></text:p>
        </text:list-item>
        <text:list-item>
          <text:p text:style-name="List_20_1_Content"><text:a xlink:type="simple" xlink:href="https://geist.re/pub:projects:mirella" text:style-name="Internet_20_link" text:visited-style-name="Visited_20_Internet_20_Link">Mirella</text:a></text:p>
        </text:list-item>
        <text:list-item>
          <text:p text:style-name="List_20_1_Content"><text:a xlink:type="simple" xlink:href="https://geist.re/pub:projects:regulus" text:style-name="Internet_20_link" text:visited-style-name="Visited_20_Internet_20_Link">Regulus</text:a></text:p>
        </text:list-item>
        <text:list-item>
          <text:p text:style-name="List_20_1_Content_Last"><text:a xlink:type="simple" xlink:href="https://geist.re/pub:projects:ressconx" text:style-name="Internet_20_link" text:visited-style-name="Visited_20_Internet_20_Link">ResSConx</text:a></text:p>
        </text:list-item>
      </text:list>
      <text:line-break/>
      <text:p text:style-name="Text_20_body">Include plugin: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pub:projects:current</dc:title>
  </office:meta>
</office:document-meta>
</file>