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svg+xml" manifest:full-path="Pictures/39345f6d5b313e711c862a6fce04c019.svg"/>
  <manifest:file-entry manifest:media-type="image/png" manifest:full-path="Pictures/cc96a1f5bcc9ac0bfce3dec165ca9dfa.png"/>
  <manifest:file-entry manifest:media-type="image/png" manifest:full-path="Pictures/7638aa727f529895f19a018884c12a8d.pn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pub:projects:bimloq:cases_bimloq:bimloq_case_studentproject:start"/><text:bookmark-start text:name="__RefHeading___student_project_evaluation_1"/><text:bookmark-start text:name="student_project_evaluation"/>Student Project Evaluation<text:bookmark-end text:name="__RefHeading___student_project_evaluation_1"/><text:bookmark-end text:name="student_project_evaluation"/></text:h>
      <text:h text:style-name="Heading_20_2" text:outline-level="2"><text:bookmark-start text:name="__RefHeading___description_2"/><text:bookmark-start text:name="description"/>Description<text:bookmark-end text:name="__RefHeading___description_2"/><text:bookmark-end text:name="description"/></text:h>
      <text:p text:style-name="Text_20_body">A student project evaluation process describes the evaluation process of a student's project for the Internet technologies course.
The process is applied to the website evaluation. At the beginning, the syntax is automatically checked.
Every website code in XHTML needs to be be well-formed in term of the XML standard, and valid w.r.t. the XHTML DTD.
If the syntax of the project file is correct, preliminary content checking is performed.
Then, if the project contains expected elementary tags (e.g. at least several headings, an image and a table),
it can be evaluated and a grade can be given, according to the proper decision table.
On the other hand, if the project contains any syntax error or lacks some basic required content,
it is requested to be completed. After receiving the completed project,
the whole process starts from the syntax checking again.
However, if the completed project is not received on time, the process is terminated (thus, the author of the project does not get a credit).</text:p>
      <text:p text:style-name="Text_20_body">Source: Szpyrka, M., Nalepa, G.J., Ligeza, A., Kluza, K: <text:span text:style-name="Emphasis"><text:a xlink:type="simple" xlink:href="http://www.springerlink.com/content/m181144037q67271/" text:style-name="Internet_20_link" text:visited-style-name="Visited_20_Internet_20_Link">Proposal of Formal Verification of Selected BPMN Models with Alvis Modeling Language</text:a></text:span>. In Brazier, F. M. T., et al.: <text:span text:style-name="Emphasis">Intelligent Distributed Computing V: Proceedings of the 5th International Symposium on Intelligent Distributed Computing – IDC 2011, Delft, The Netherlands – October 2011</text:span>. Studies in Computational Intelligence vol. 382. Berlin, Heildelberg, Springer-Verlag, pp. 249–255 (2011)</text:p>
      <text:h text:style-name="Heading_20_2" text:outline-level="2"><text:bookmark-start text:name="__RefHeading___model_3"/><text:bookmark-start text:name="model"/>Model<text:bookmark-end text:name="__RefHeading___model_3"/><text:bookmark-end text:name="model"/></text:h>
      <text:p text:style-name="Text_20_body"><text:span text:style-name="Strong_20_Emphasis">BPMN Diagram types</text:span>:
Process, 
<text:line-break/></text:p>
      <text:p text:style-name="Text_20_body"><text:span text:style-name="Strong_20_Emphasis">Source files</text:span>: <text:a xlink:type="simple" xlink:href="https://geist.re/prv:projects:bimloq:cases_bimloq:bimloq_case_studentproject:studentproject.sgx" text:style-name="Internet_20_link" text:visited-style-name="Visited_20_Internet_20_Link">studentproject.sgx</text:a>, <text:a xlink:type="simple" xlink:href="https://geist.re/prv:projects:bimloq:cases_bimloq:bimloq_case_studentproject:studentproject.bpmn" text:style-name="Internet_20_link" text:visited-style-name="Visited_20_Internet_20_Link">studentproject.bpmn</text:a>
<text:a xlink:type="simple" xlink:href="https://geist.re/prv:projects:bimloq:cases_bimloq:bimloq_case_studentproject:studentproject-all.pdf" text:style-name="Internet_20_link" text:visited-style-name="Visited_20_Internet_20_Link">studentproject-all.pdf</text:a><text:line-break/>
<text:span text:style-name="Strong_20_Emphasis">Diagram files</text:span>: <draw:frame draw:style-name="media" draw:name="studentproject.svg Legend" text:anchor-type="as-char" draw:z-index="0" svg:width="" svg:rel-width="100%"><draw:text-box><text:p text:style-name="legendcenter"><draw:frame draw:style-name="media" draw:name="studentproject.svg" text:anchor-type="as-char" draw:z-index="0" svg:width="" svg:rel-width="100%" svg:height="0cm"><draw:image xlink:href="Pictures/39345f6d5b313e711c862a6fce04c019.svg" xlink:type="simple" xlink:show="embed" xlink:actuate="onLoad"/></draw:frame>studentproject.svg</text:p></draw:text-box></draw:frame>, <text:a xlink:type="simple" xlink:href="https://geist.re/prv:projects:bimloq:cases_bimloq:bimloq_case_studentproject:studentproject.pdf" text:style-name="Internet_20_link" text:visited-style-name="Visited_20_Internet_20_Link">studentproject.pdf</text:a></text:p>
      <text:p text:style-name="Text_20_body"><draw:frame draw:style-name="media" draw:name="Studentproject Bimloq case BPMN model  Legend" text:anchor-type="as-char" draw:z-index="0" svg:width="21.087291666667cm" style:rel-width="100%"><draw:text-box><text:p text:style-name="legendcenter"><draw:frame draw:style-name="media" draw:name="Studentproject Bimloq case BPMN model " text:anchor-type="as-char" draw:z-index="1" svg:width="21.087291666667cm" style:rel-width="100%" svg:height="11.773958333333cm" style:rel-height="scale"><draw:image xlink:href="Pictures/cc96a1f5bcc9ac0bfce3dec165ca9dfa.png" xlink:type="simple" xlink:show="embed" xlink:actuate="onLoad"/></draw:frame>Studentproject Bimloq case BPMN model </text:p></draw:text-box></draw:frame></text:p>
      <text:h text:style-name="Heading_20_2" text:outline-level="2"><text:bookmark-start text:name="__RefHeading___model_logic_4"/><text:bookmark-start text:name="model_logic"/>Model logic<text:bookmark-end text:name="__RefHeading___model_logic_4"/><text:bookmark-end text:name="model_logic"/></text:h>
      <text:p text:style-name="Text_20_body"><text:span text:style-name="Strong_20_Emphasis">Alvis model</text:span>: <text:a xlink:type="simple" xlink:href="https://geist.re/prv:projects:bimloq:cases_bimloq:bimloq_case_studentproject:studentproject_alvis.eps" text:style-name="Internet_20_link" text:visited-style-name="Visited_20_Internet_20_Link">studentproject_alvis.eps</text:a>, <text:a xlink:type="simple" xlink:href="https://geist.re/prv:projects:bimloq:cases_bimloq:bimloq_case_studentproject:studentproject_alvis.pdf" text:style-name="Internet_20_link" text:visited-style-name="Visited_20_Internet_20_Link">studentproject_alvis.pdf</text:a></text:p>
      <text:p text:style-name="Text_20_body"><draw:frame draw:style-name="media" draw:name="Studentproject Bimloq case Alvis model Legend" text:anchor-type="as-char" draw:z-index="0" svg:width="15.875cm"><draw:text-box><text:p text:style-name="legendcenter"><draw:frame draw:style-name="media" draw:name="Studentproject Bimloq case Alvis model" text:anchor-type="as-char" draw:z-index="2" svg:width="15.875cm" svg:height="17.483821733822cm"><draw:image xlink:href="Pictures/7638aa727f529895f19a018884c12a8d.png" xlink:type="simple" xlink:show="embed" xlink:actuate="onLoad"/></draw:frame>Studentproject Bimloq case Alvis model</text:p></draw:text-box></draw:frame></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3-04-04a "Jack Jackrum"</meta:generator>
    <meta:initial-creator>Generated</meta:initial-creator>
    <meta:creation-date>1970-01-01T00::00:00</meta:creation-date>
    <dc:creator>Generated</dc:creator>
    <dc:date>1970-01-01T00::00:00</dc:date>
    <dc:language>en-US</dc:language>
    <meta:editing-cycles>1</meta:editing-cycles>
    <meta:editing-duration>PT0S</meta:editing-duration>
    <dc:title>pub:projects:bimloq:cases_bimloq:bimloq_case_studentproject:start</dc:title>
  </office:meta>
</office:document-meta>
</file>