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e4c69621f0d87457c6c2831788edd63.svg"/>
  <manifest:file-entry manifest:media-type="image/png" manifest:full-path="Pictures/fd3bdf6389b65b24061cd3c325c463ed.png"/>
  <manifest:file-entry manifest:media-type="image/png" manifest:full-path="Pictures/76ccc5b1a18acc27a020586fc58cdb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bimloq:cases_bimloq:bimloq_case_orderfulfillment:start"/><text:bookmark-start text:name="__RefHeading___order_fulfillment_1"/><text:bookmark-start text:name="order_fulfillment"/>Order fulfillment<text:bookmark-end text:name="__RefHeading___order_fulfillment_1"/><text:bookmark-end text:name="order_fulfillment"/></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BPMN 2.0 by Example (Order Fulfillment and Procurement) with rewording and explicit modeling of customer and wholesale shop. Last two tasks of happy path are paralellized because generally there is no specific order required.</text:p>
      <text:p text:style-name="Text_20_body">Source: <text:a xlink:type="simple" xlink:href="http://www.omg.org/spec/BPMN/20100601/10-06-02.pdf" text:style-name="Internet_20_link" text:visited-style-name="Visited_20_Internet_20_Link">OMG: BPMN 2.0 by Example, June 2010 (p. 5)</text:a></text:p>
      <text:h text:style-name="Heading_20_2" text:outline-level="2"><text:bookmark-start text:name="__RefHeading___model_3"/><text:bookmark-start text:name="model"/>Model<text:bookmark-end text:name="__RefHeading___model_3"/><text:bookmark-end text:name="model"/></text:h>
      <text:p text:style-name="Text_20_body"><text:span text:style-name="Strong_20_Emphasis">BPMN Diagram types</text:span>:
Process, 
<text:line-break/></text:p>
      <text:p text:style-name="Text_20_body"><text:span text:style-name="Strong_20_Emphasis">Source files</text:span>: <text:a xlink:type="simple" xlink:href="https://geist.re/prv:projects:bimloq:cases_bimloq:bimloq_case_orderfulfillment:orderfulfillment.sgx" text:style-name="Internet_20_link" text:visited-style-name="Visited_20_Internet_20_Link">orderfulfillment.sgx</text:a>, <text:a xlink:type="simple" xlink:href="https://geist.re/prv:projects:bimloq:cases_bimloq:bimloq_case_orderfulfillment:orderfulfillment.bpmn" text:style-name="Internet_20_link" text:visited-style-name="Visited_20_Internet_20_Link">orderfulfillment.bpmn</text:a>
<text:a xlink:type="simple" xlink:href="https://geist.re/prv:projects:bimloq:cases_bimloq:bimloq_case_orderfulfillment:orderfulfillment-all.pdf" text:style-name="Internet_20_link" text:visited-style-name="Visited_20_Internet_20_Link">orderfulfillment-all.pdf</text:a><text:line-break/>
<text:span text:style-name="Strong_20_Emphasis">Diagram files</text:span>: <draw:frame draw:style-name="media" draw:name="orderfulfillment.svg Legend" text:anchor-type="as-char" draw:z-index="0" svg:width="" svg:rel-width="100%"><draw:text-box><text:p text:style-name="legendcenter"><draw:frame draw:style-name="media" draw:name="orderfulfillment.svg" text:anchor-type="as-char" draw:z-index="0" svg:width="" svg:rel-width="100%" svg:height="0cm"><draw:image xlink:href="Pictures/5e4c69621f0d87457c6c2831788edd63.svg" xlink:type="simple" xlink:show="embed" xlink:actuate="onLoad"/></draw:frame>orderfulfillment.svg</text:p></draw:text-box></draw:frame>, <text:a xlink:type="simple" xlink:href="https://geist.re/prv:projects:bimloq:cases_bimloq:bimloq_case_orderfulfillment:orderfulfillment.pdf" text:style-name="Internet_20_link" text:visited-style-name="Visited_20_Internet_20_Link">orderfulfillment.pdf</text:a></text:p>
      <text:p text:style-name="Text_20_body"><draw:frame draw:style-name="media" draw:name="Orderfulfillment Bimloq case BPMN model  Legend" text:anchor-type="as-char" draw:z-index="0" svg:width="32.199791666667cm" style:rel-width="100%"><draw:text-box><text:p text:style-name="legendcenter"><draw:frame draw:style-name="media" draw:name="Orderfulfillment Bimloq case BPMN model " text:anchor-type="as-char" draw:z-index="1" svg:width="32.199791666667cm" style:rel-width="100%" svg:height="24.209375cm" style:rel-height="scale"><draw:image xlink:href="Pictures/fd3bdf6389b65b24061cd3c325c463ed.png" xlink:type="simple" xlink:show="embed" xlink:actuate="onLoad"/></draw:frame>Orderfulfillment Bimloq case BPMN model </text:p></draw:text-box></draw:frame></text:p>
      <text:h text:style-name="Heading_20_3" text:outline-level="3"><text:bookmark-start text:name="__RefHeading___subprocesses_4"/><text:bookmark-start text:name="subprocesses"/>Subprocesses<text:bookmark-end text:name="__RefHeading___subprocesses_4"/><text:bookmark-end text:name="subprocesses"/></text:h>
      <table:table table:style-name="Table">
        <table:table-column/>
        <table:table-column/>
        <table:table-column/>
        <table:table-row>
          <table:table-cell office:value-type="string" table:style-name="tableheader">
            <text:p text:style-name="Table_20_Heading"> L.p. </text:p>
          </table:table-cell>
          <table:table-cell office:value-type="string" table:style-name="tableheader">
            <text:p text:style-name="Table_20_Heading"> Name </text:p>
          </table:table-cell>
          <table:table-cell office:value-type="string" table:style-name="tableheader">
            <text:p text:style-name="Table_20_Heading"> Model </text:p>
          </table:table-cell>
        </table:table-row>
        <table:table-row>
          <table:table-cell office:value-type="string" table:style-name="tablecell">
            <text:p text:style-name="tablealignleft">1</text:p>
          </table:table-cell>
          <table:table-cell office:value-type="string" table:style-name="tablecell">
            <text:p text:style-name="tablealignleft">Acquire item</text:p>
          </table:table-cell>
          <table:table-cell office:value-type="string" table:style-name="tablecell">
            <text:p text:style-name="tablealignleft"><text:a xlink:type="simple" xlink:href="https://geist.re/prv:projects:bimloq:cases_bimloq:bimloq_case_orderfulfillment:orderfulfillment-1.png" text:style-name="Internet_20_link" text:visited-style-name="Visited_20_Internet_20_Link">prv:projects:bimloq:cases_bimloq:bimloq_case_orderfulfillment:orderfulfillment-1.png</text:a></text:p>
          </table:table-cell>
        </table:table-row>
      </table:table>
      <text:h text:style-name="Heading_20_4" text:outline-level="4"><text:bookmark-start text:name="__RefHeading___acquire_item_5"/><text:bookmark-start text:name="acquire_item"/>Acquire item<text:bookmark-end text:name="__RefHeading___acquire_item_5"/><text:bookmark-end text:name="acquire_item"/></text:h>
      <text:p text:style-name="Text_20_body"><draw:frame draw:style-name="media" draw:name="2" text:anchor-type="as-char" draw:z-index="2" svg:width="22.70125cm" style:rel-width="100%" svg:height="15.742708333333cm" style:rel-height="scale"><draw:image xlink:href="Pictures/76ccc5b1a18acc27a020586fc58cdb88.png" xlink:type="simple" xlink:show="embed" xlink:actuate="onLoad"/></draw:frame></text:p>
      <text:h text:style-name="Heading_20_2" text:outline-level="2"><text:bookmark-start text:name="__RefHeading___model_logic_6"/><text:bookmark-start text:name="model_logic"/>Model logic<text:bookmark-end text:name="__RefHeading___model_logic_6"/><text:bookmark-end text:name="model_logic"/></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bimloq:cases_bimloq:bimloq_case_orderfulfillment:start</dc:title>
  </office:meta>
</office:document-meta>
</file>