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77be714708263d21278392eb24794b28.svg"/>
  <manifest:file-entry manifest:media-type="image/png" manifest:full-path="Pictures/fd8f742fea6d96cafb6c413eb8653c43.png"/>
  <manifest:file-entry manifest:media-type="image/png" manifest:full-path="Pictures/5047e97adcaea1339d31dfdfeb978c8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:cases_bimloq:bimloq_case_cashpoint:start"/><text:bookmark-start text:name="__RefHeading___cashpoint_1"/><text:bookmark-start text:name="cashpoint"/>Cashpoint<text:bookmark-end text:name="__RefHeading___cashpoint_1"/><text:bookmark-end text:name="cashpo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e system is composed of till which can access a central resource containing the detailed records of customers’ bank accounts.
A till is used by inserting a card and typing in a Personal Identification Number (PIN) which is encoded by the till
and compared with a code stored on the card. After successfully identifying themselves to the system, customers may either:
make a cash withdrawal or ask for a balance of their account to be printed.
Withdrawals are subject to a user resources, which means the total amount that user has on account.
Another restriction is that a withdrawal amount may not be greater than the value of the till local stock.
Tills may keep illegal cards, i.e. after three failed tests for the PIN.</text:p>
      <text:p text:style-name="Text_20_body">Source: The case has been developed based on the paper: T. Denvir, J. Oliveira, and N. Plat., <text:span text:style-name="Emphasis"><text:a xlink:type="simple" xlink:href="http://www.springerlink.com/content/hfrw0gqk351w3jee/?p=717dc93b7fcc4053a2703b99fc447ba1&amp;pi=0" text:style-name="Internet_20_link" text:visited-style-name="Visited_20_Internet_20_Link">The Cash-Point (ATM) ’Problem’</text:a></text:span>, <text:span text:style-name="Emphasis">Formal Aspects of Computing</text:span>, 12(4):211–215, 2000, and the ATM use case presented in <text:a xlink:type="simple" xlink:href="http://cis.paisley.ac.uk/mcmo-ci0/SoftDev/Text/UML%20QuickGuide.pdf" text:style-name="Internet_20_link" text:visited-style-name="Visited_20_Internet_20_Link">UML – A Programmers Guide</text:a>.</text:p>
      <text:h text:style-name="Heading_20_2" text:outline-level="2"><text:bookmark-start text:name="__RefHeading___model_3"/><text:bookmark-start text:name="model"/>Model<text:bookmark-end text:name="__RefHeading___model_3"/><text:bookmark-end text:name="model"/></text:h>
      <text:p text:style-name="Text_20_body"><text:span text:style-name="Strong_20_Emphasis">BPMN Diagram types</text:span>:
Process, 
<text:line-break/></text:p>
      <text:p text:style-name="Text_20_body"><text:span text:style-name="Strong_20_Emphasis">Source files</text:span>: <text:a xlink:type="simple" xlink:href="https://geist.re/prv:projects:bimloq:cases_bimloq:bimloq_case_cashpoint:cashpoint.sgx" text:style-name="Internet_20_link" text:visited-style-name="Visited_20_Internet_20_Link">cashpoint.sgx</text:a>, <text:a xlink:type="simple" xlink:href="https://geist.re/prv:projects:bimloq:cases_bimloq:bimloq_case_cashpoint:cashpoint.bpmn" text:style-name="Internet_20_link" text:visited-style-name="Visited_20_Internet_20_Link">cashpoint.bpmn</text:a>
<text:a xlink:type="simple" xlink:href="https://geist.re/prv:projects:bimloq:cases_bimloq:bimloq_case_cashpoint:cashpoint-all.pdf" text:style-name="Internet_20_link" text:visited-style-name="Visited_20_Internet_20_Link">cashpoint-all.pdf</text:a><text:line-break/>
<text:span text:style-name="Strong_20_Emphasis">Diagram files</text:span>: <draw:frame draw:style-name="media" draw:name="cashpoint.svg Legend" text:anchor-type="as-char" draw:z-index="0" svg:width="" svg:rel-width="100%"><draw:text-box><text:p text:style-name="legendcenter"><draw:frame draw:style-name="media" draw:name="cashpoint.svg" text:anchor-type="as-char" draw:z-index="0" svg:width="" svg:rel-width="100%" svg:height="0cm"><draw:image xlink:href="Pictures/77be714708263d21278392eb24794b28.svg" xlink:type="simple" xlink:show="embed" xlink:actuate="onLoad"/></draw:frame>cashpoint.svg</text:p></draw:text-box></draw:frame>, <text:a xlink:type="simple" xlink:href="https://geist.re/prv:projects:bimloq:cases_bimloq:bimloq_case_cashpoint:cashpoint.pdf" text:style-name="Internet_20_link" text:visited-style-name="Visited_20_Internet_20_Link">cashpoint.pdf</text:a></text:p>
      <text:p text:style-name="Text_20_body"><draw:frame draw:style-name="media" draw:name="Cashpoint Bimloq case BPMN model  Legend" text:anchor-type="as-char" draw:z-index="0" svg:width="36.459583333333cm" style:rel-width="100%"><draw:text-box><text:p text:style-name="legendcenter"><draw:frame draw:style-name="media" draw:name="Cashpoint Bimloq case BPMN model " text:anchor-type="as-char" draw:z-index="1" svg:width="36.459583333333cm" style:rel-width="100%" svg:height="7.223125cm" style:rel-height="scale"><draw:image xlink:href="Pictures/fd8f742fea6d96cafb6c413eb8653c43.png" xlink:type="simple" xlink:show="embed" xlink:actuate="onLoad"/></draw:frame>Cashpoint Bimloq case BPMN model </text:p></draw:text-box></draw:frame></text:p>
      <text:h text:style-name="Heading_20_2" text:outline-level="2"><text:bookmark-start text:name="__RefHeading___model_logic_4"/><text:bookmark-start text:name="model_logic"/>Model logic<text:bookmark-end text:name="__RefHeading___model_logic_4"/><text:bookmark-end text:name="model_logic"/></text:h>
      <text:p text:style-name="Text_20_body">XTT2 logic model: <text:a xlink:type="simple" xlink:href="https://geist.re/prv:projects:bimloq:cases_bimloq:bimloq_case_cashpoint:cashpoint_xtt.hml" text:style-name="Internet_20_link" text:visited-style-name="Visited_20_Internet_20_Link">cashpoint_xtt.hml</text:a></text:p>
      <text:p text:style-name="Text_20_body"><draw:frame draw:style-name="media" draw:name="2" text:anchor-type="as-char" draw:z-index="2" svg:width="18.520833333333cm" style:rel-width="100%" svg:height="9.0979532163743cm" style:rel-height="scale"><draw:image xlink:href="Pictures/5047e97adcaea1339d31dfdfeb978c8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:cases_bimloq:bimloq_case_cashpoint:start</dc:title>
  </office:meta>
</office:document-meta>
</file>