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9d4caccdc3a2a98197d070135cd4f1b.jpg"/>
  <manifest:file-entry manifest:media-type="image/jpeg" manifest:full-path="Pictures/24dee5204db81a9c51c229099ae94104.jpg"/>
  <manifest:file-entry manifest:media-type="image/jpeg" manifest:full-path="Pictures/aec3482070f828b6668a70826b35df42.jpg"/>
  <manifest:file-entry manifest:media-type="image/svg+xml" manifest:full-path="Pictures/7e1d5f46e336c7ce5f857cdc4a01f56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labs:startpl"/><text:bookmark-start text:name="__RefHeading___laboratorium_inteligentnych_technologii_mobilnych_i_wizualizacji_1"/><text:bookmark-start text:name="laboratorium_inteligentnych_technologii_mobilnych_i_wizualizacji"/>Laboratorium inteligentnych technologii mobilnych i wizualizacji<text:bookmark-end text:name="__RefHeading___laboratorium_inteligentnych_technologii_mobilnych_i_wizualizacji_1"/><text:bookmark-end text:name="laboratorium_inteligentnych_technologii_mobilnych_i_wizualizacji"/></text:h>
      <text:p text:style-name="Text_20_body">Tablety, smartfony, a także (w bliskiej przyszłości) okulary do rzeczywistości wzbogaconej, stają się wszechobecne w codziennym życiu człowieka. Urządzenia mobilne są coraz bardziej przyjazne użytkownikowi i programiście, a także coraz potężniejsze obliczeniowo. Wszystko to sprawia, że stanowią idealną platformę dla naukowców i inżynierów zajmujących się technologiami ambient intelligence.</text:p>
      <text:p text:style-name="Text_20_body"><draw:frame draw:style-name="media" draw:name="Array Legend" text:anchor-type="as-char" draw:z-index="0" svg:width="68.10375cm" style:rel-width="100%"><draw:text-box><text:p text:style-name="legendcenter"><draw:frame draw:style-name="media" draw:name="Array" text:anchor-type="as-char" draw:z-index="0" svg:width="68.10375cm" style:rel-width="100%" svg:height="45.481875cm" style:rel-height="scale"><draw:image xlink:href="Pictures/c9d4caccdc3a2a98197d070135cd4f1b.jpg" xlink:type="simple" xlink:show="embed" xlink:actuate="onLoad"/></draw:frame>Array</text:p></draw:text-box></draw:frame><draw:frame draw:style-name="media" draw:name="Array Legend" text:anchor-type="as-char" draw:z-index="0" svg:width="68.288958333333cm" style:rel-width="100%"><draw:text-box><text:p text:style-name="legendcenter"><draw:frame draw:style-name="media" draw:name="Array" text:anchor-type="as-char" draw:z-index="1" svg:width="68.288958333333cm" style:rel-width="100%" svg:height="45.534791666667cm" style:rel-height="scale"><draw:image xlink:href="Pictures/24dee5204db81a9c51c229099ae94104.jpg" xlink:type="simple" xlink:show="embed" xlink:actuate="onLoad"/></draw:frame>Array</text:p></draw:text-box></draw:frame><draw:frame draw:style-name="media" draw:name="Array Legend" text:anchor-type="as-char" draw:z-index="0" svg:width="64.346666666667cm" style:rel-width="100%"><draw:text-box><text:p text:style-name="legendcenter"><draw:frame draw:style-name="media" draw:name="Array" text:anchor-type="as-char" draw:z-index="2" svg:width="64.346666666667cm" style:rel-width="100%" svg:height="42.915416666667cm" style:rel-height="scale"><draw:image xlink:href="Pictures/aec3482070f828b6668a70826b35df42.jpg" xlink:type="simple" xlink:show="embed" xlink:actuate="onLoad"/></draw:frame>Array</text:p></draw:text-box></draw:frame>Laboratorium Inteligentnych technologii mobilnych i wizualizacji zostało zbudowane aby:</text:p>
      <text:list text:style-name="List_20_1" text:continue-numbering="false">
        <text:list-item>
          <text:p text:style-name="List_20_1_Content_First"> wykorzystać możliwości współczesnych urządzeń mobilnych na polu sztucznej inteligencji</text:p>
        </text:list-item>
        <text:list-item>
          <text:p text:style-name="List_20_1_Content"> dać studentom i naukowcom możliwość podążania na bieżąco za najnowszymi technologiami i trendami</text:p>
        </text:list-item>
        <text:list-item>
          <text:p text:style-name="List_20_1_Content"> dostarczyć miejsce i narzędzia dla studentów i naukowców którzy chcą rozwijać się zarówno naukowo jak i zawodowo</text:p>
        </text:list-item>
        <text:list-item>
          <text:p text:style-name="List_20_1_Content_Last"> uczynić naukę bardziej <text:span text:style-name="Emphasis">ambient</text:span> i <text:span text:style-name="Emphasis">ubiquitous</text:span> <draw:frame draw:style-name="media" draw:name="3" text:anchor-type="as-char" draw:z-index="3" svg:width="" svg:rel-width="100%" svg:height="0cm"><draw:image xlink:href="Pictures/7e1d5f46e336c7ce5f857cdc4a01f56c.svg" xlink:type="simple" xlink:show="embed" xlink:actuate="onLoad"/></draw:frame></text:p>
        </text:list-item>
      </text:list>
      <text:p text:style-name="Text_20_body">W skład laboratorium wchodzi:</text:p>
      <text:list text:style-name="List_20_1" text:continue-numbering="false">
        <text:list-item>
          <text:p text:style-name="List_20_1_Content_First"> 16 laptopów</text:p>
        </text:list-item>
        <text:list-item>
          <text:p text:style-name="List_20_1_Content"> 2 smatfony Samsung Galaxy S II</text:p>
        </text:list-item>
        <text:list-item>
          <text:p text:style-name="List_20_1_Content"> 4 tablety Samsung Galaxy Tab 2 10.1</text:p>
        </text:list-item>
        <text:list-item>
          <text:p text:style-name="List_20_1_Content"> 1 (w przyszłości) para okularów do rzeczywistości wzbogaconej Vuzix 920 AR</text:p>
        </text:list-item>
        <text:list-item>
          <text:p text:style-name="List_20_1_Content_Last"> tablica intreaktywna Smartboar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labs:startpl</dc:title>
  </office:meta>
</office:document-meta>
</file>