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368a555d0e313a8baa36fb1effc6760.png"/>
  <manifest:file-entry manifest:media-type="image/png" manifest:full-path="Pictures/fe9b8e175b84a7314b87a4abde4bb639.png"/>
  <manifest:file-entry manifest:media-type="image/png" manifest:full-path="Pictures/54b8f8c3687f3fd116d55927e3e49459.png"/>
  <manifest:file-entry manifest:media-type="image/png" manifest:full-path="Pictures/518216fba524c348bec3076962cf8201.png"/>
  <manifest:file-entry manifest:media-type="image/jpeg" manifest:full-path="Pictures/013b9419aa157af5f23ae42d111789ee.jpg"/>
  <manifest:file-entry manifest:media-type="image/png" manifest:full-path="Pictures/5eec22c15ddc79b09c367a6e235264a7.png"/>
  <manifest:file-entry manifest:media-type="image/jpeg" manifest:full-path="Pictures/06779af2099708f42bc326660bbcdfec.jpg"/>
  <manifest:file-entry manifest:media-type="image/jpeg" manifest:full-path="Pictures/543a0a59d7964619fcaa853013e12d3d.jpg"/>
  <manifest:file-entry manifest:media-type="image/jpeg" manifest:full-path="Pictures/c27889fe57d6ef5a007d9d11ed177ec6.jpg"/>
  <manifest:file-entry manifest:media-type="image/jpeg" manifest:full-path="Pictures/c07eec1b14e17f3d3a156a1a2f3a5f94.jpg"/>
  <manifest:file-entry manifest:media-type="image/jpeg" manifest:full-path="Pictures/280dd812ebfb5de39e50d39b5c84b51e.jpg"/>
  <manifest:file-entry manifest:media-type="image/jpeg" manifest:full-path="Pictures/055aee82746396d3b32ee195a40c6a0e.jpg"/>
  <manifest:file-entry manifest:media-type="image/jpeg" manifest:full-path="Pictures/1ff19fbbbada66d2f3b92b3b6fcbfdc7.jpeg"/>
  <manifest:file-entry manifest:media-type="image/jpeg" manifest:full-path="Pictures/7fb275d4a70d0f51a8c00173e2825a01.jpg"/>
  <manifest:file-entry manifest:media-type="image/png" manifest:full-path="Pictures/52a74129dbcffb9b650edff949cbd44b.png"/>
  <manifest:file-entry manifest:media-type="image/jpeg" manifest:full-path="Pictures/960594b6efa2b1e56a7aff7154ef3e7a.jpg"/>
  <manifest:file-entry manifest:media-type="image/jpeg" manifest:full-path="Pictures/43beca9a513fe5a40229ad77e3bb7c61.jpg"/>
  <manifest:file-entry manifest:media-type="image/png" manifest:full-path="Pictures/07c10b87a3b5efb656bc067866396049.png"/>
  <manifest:file-entry manifest:media-type="image/jpeg" manifest:full-path="Pictures/ac97e60d73af8563069bcdcfedef2883.jpg"/>
  <manifest:file-entry manifest:media-type="image/png" manifest:full-path="Pictures/c4b2ce64e276296efb71687918388aeb.png"/>
  <manifest:file-entry manifest:media-type="image/jpeg" manifest:full-path="Pictures/963f7f09b07d236119f6504d4bd55816.jpg"/>
  <manifest:file-entry manifest:media-type="image/png" manifest:full-path="Pictures/ed14188177841fdab0e585e1deadf332.png"/>
  <manifest:file-entry manifest:media-type="image/jpeg" manifest:full-path="Pictures/b05afe34efbdc4dc3a46b1eb52c20d0d.jpg"/>
  <manifest:file-entry manifest:media-type="image/jpeg" manifest:full-path="Pictures/7f4f5d8433b610f0569b36d17e79ac9b.jpg"/>
  <manifest:file-entry manifest:media-type="image/jpeg" manifest:full-path="Pictures/59c450e81c2169bd871a63ae297a0c8a.jpg"/>
  <manifest:file-entry manifest:media-type="image/jpeg" manifest:full-path="Pictures/cb9163d1ba8843950be5fb802f66e0c2.jpeg"/>
  <manifest:file-entry manifest:media-type="image/jpeg" manifest:full-path="Pictures/4acb23d9e52533a349ced26cf68542fe.jpg"/>
  <manifest:file-entry manifest:media-type="image/jpeg" manifest:full-path="Pictures/10d3b69882500ef09d1abaa43b129391.jpg"/>
  <manifest:file-entry manifest:media-type="image/jpeg" manifest:full-path="Pictures/3031a303d09850f25510c8e18f4a33f7.jpg"/>
  <manifest:file-entry manifest:media-type="image/jpeg" manifest:full-path="Pictures/4207368556df7921d2f9bf14de559dff.jpeg"/>
  <manifest:file-entry manifest:media-type="image/jpeg" manifest:full-path="Pictures/fed8674718b9698e4f560be85b142390.jpeg"/>
  <manifest:file-entry manifest:media-type="image/png" manifest:full-path="Pictures/52cb178f829dfca6b437690f011b9faf.png"/>
  <manifest:file-entry manifest:media-type="image/jpeg" manifest:full-path="Pictures/2a42a02285714d5d8317fb64517e8755.jpg"/>
  <manifest:file-entry manifest:media-type="image/jpeg" manifest:full-path="Pictures/84eb9b3f7aded0e69c79e78d2e1076a4.jpeg"/>
  <manifest:file-entry manifest:media-type="image/jpeg" manifest:full-path="Pictures/964457561884e8c9527042a5edf2daa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about_us:start"/><text:bookmark-start text:name="__RefHeading___NoTitle_1"/><text:bookmark-start text:name="section"/><text:bookmark-end text:name="__RefHeading___NoTitle_1"/><text:bookmark-end text:name="section"/></text:h>
      <table:table table:style-name="Table">
        <table:table-column table:style-name="odt_auto_style_table_column_1_1"/>
        <table:table-column table:style-name="odt_auto_style_table_column_1_2"/>
        <table:table-column table:style-name="odt_auto_style_table_column_1_3"/>
        <table:table-column table:style-name="odt_auto_style_table_column_1_4"/>
        <table:table-column table:style-name="odt_auto_style_table_column_1_5"/>
        <table:table-row>
          <table:table-cell office:value-type="string" table:style-name="tablecell">
            <text:h text:style-name="Heading_20_4" text:outline-level="4"><text:bookmark-start text:name="__RefHeading___about_geist_2"/><text:bookmark-start text:name="about_geist"/>About GEIST<text:bookmark-end text:name="__RefHeading___about_geist_2"/><text:bookmark-end text:name="about_geist"/></text:h>
            <text:list text:style-name="List_20_1" text:continue-numbering="false">
              <text:list-item>
                <text:p text:style-name="List_20_1_Content_First"> <text:a xlink:type="simple" xlink:href="#pub:about_us:start" text:style-name="Local_20_link" text:visited-style-name="Visited_20_Local_20_Link">People</text:a></text:p>
              </text:list-item>
              <text:list-item>
                <text:p text:style-name="List_20_1_Content"> <text:a xlink:type="simple" xlink:href="https://geist.re/pub:news" text:style-name="Internet_20_link" text:visited-style-name="Visited_20_Internet_20_Link">News</text:a> </text:p>
              </text:list-item>
              <text:list-item>
                <text:p text:style-name="List_20_1_Content_Last"> <text:a xlink:type="simple" xlink:href="https://geist.re/pub:contact" text:style-name="Internet_20_link" text:visited-style-name="Visited_20_Internet_20_Link">Contact</text:a></text:p>
              </text:list-item>
            </text:list>
            <text:list text:style-name="List_20_1" text:continue-numbering="false">
              <text:list-item>
                <text:p text:style-name="LastListParagraph_List_20_1_Content_First"> <text:a xlink:type="simple" xlink:href="https://geist.re/pub:teaching:start" text:style-name="Internet_20_link" text:visited-style-name="Visited_20_Internet_20_Link">Teaching</text:a></text:p>
              </text:list-item>
            </text:list>
          </table:table-cell>
          <table:table-cell office:value-type="string" table:style-name="tablecell">
            <text:h text:style-name="Heading_20_4" text:outline-level="4"><text:bookmark-start text:name="__RefHeading___our_research_3"/><text:bookmark-start text:name="our_research"/>Our Research<text:bookmark-end text:name="__RefHeading___our_research_3"/><text:bookmark-end text:name="our_research"/></text:h>
            <text:list text:style-name="List_20_1" text:continue-numbering="false">
              <text:list-item>
                <text:p text:style-name="List_20_1_Content_First"> <text:a xlink:type="simple" xlink:href="https://geist.re/pub:research:start" text:style-name="Internet_20_link" text:visited-style-name="Visited_20_Internet_20_Link">Profile</text:a></text:p>
              </text:list-item>
              <text:list-item>
                <text:p text:style-name="List_20_1_Content"> <text:a xlink:type="simple" xlink:href="https://geist.re/pub:projects:start" text:style-name="Internet_20_link" text:visited-style-name="Visited_20_Internet_20_Link">Projects</text:a></text:p>
              </text:list-item>
              <text:list-item>
                <text:p text:style-name="List_20_1_Content"> <text:a xlink:type="simple" xlink:href="https://geist.re/pub:development" text:style-name="Internet_20_link" text:visited-style-name="Visited_20_Internet_20_Link">Development</text:a></text:p>
              </text:list-item>
              <text:list-item>
                <text:p text:style-name="List_20_1_Content"> <text:a xlink:type="simple" xlink:href="https://geist.re/pub:publications:start" text:style-name="Internet_20_link" text:visited-style-name="Visited_20_Internet_20_Link">Publications</text:a></text:p>
              </text:list-item>
              <text:list-item>
                <text:p text:style-name="List_20_1_Content_Last"> <text:a xlink:type="simple" xlink:href="https://geist.re/pub:software:start" text:style-name="Internet_20_link" text:visited-style-name="Visited_20_Internet_20_Link">Software</text:a></text:p>
              </text:list-item>
            </text:list>
          </table:table-cell>
          <table:table-cell office:value-type="string" table:style-name="tablecell">
            <text:h text:style-name="Heading_20_4" text:outline-level="4"><text:bookmark-start text:name="__RefHeading___see_our_projects_4"/><text:bookmark-start text:name="see_our_projects"/>See our projects!<text:bookmark-end text:name="__RefHeading___see_our_projects_4"/><text:bookmark-end text:name="see_our_projects"/></text:h>
            <text:p text:style-name="Text_20_body"><draw:a xlink:type="simple" xlink:href="https://afcai.re/"><draw:frame draw:style-name="media" draw:name="0" text:anchor-type="as-char" draw:z-index="0" svg:width="1.190625cm" svg:height="0.97973939114391cm"><draw:image xlink:href="Pictures/4368a555d0e313a8baa36fb1effc6760.png" xlink:type="simple" xlink:show="embed" xlink:actuate="onLoad"/></draw:frame></draw:a> <text:span text:style-name="Strong_20_Emphasis"><text:a xlink:type="simple" xlink:href="https://afcai.re/" text:style-name="Internet_20_link" text:visited-style-name="Visited_20_Internet_20_Link">AfCAI</text:a></text:span> <text:line-break/>
<draw:a xlink:type="simple" xlink:href="https://github.com/sbobek/lux"><draw:frame draw:style-name="media" draw:name="1" text:anchor-type="as-char" draw:z-index="1" svg:width="1.190625cm" svg:height="0.42966032608696cm"><draw:image xlink:href="Pictures/fe9b8e175b84a7314b87a4abde4bb639.png" xlink:type="simple" xlink:show="embed" xlink:actuate="onLoad"/></draw:frame></draw:a> <text:span text:style-name="Strong_20_Emphasis"><text:a xlink:type="simple" xlink:href="https://github.com/sbobek/lux" text:style-name="Internet_20_link" text:visited-style-name="Visited_20_Internet_20_Link">LUX</text:a></text:span> <text:line-break/>
<draw:a xlink:type="simple" xlink:href="https://loki.re/"><draw:frame draw:style-name="media" draw:name="2" text:anchor-type="as-char" draw:z-index="2" svg:width="1.190625cm" svg:height="0.73269230769231cm"><draw:image xlink:href="Pictures/54b8f8c3687f3fd116d55927e3e49459.png" xlink:type="simple" xlink:show="embed" xlink:actuate="onLoad"/></draw:frame></draw:a> <text:span text:style-name="Strong_20_Emphasis"><text:a xlink:type="simple" xlink:href="https://loki.re/" text:style-name="Internet_20_link" text:visited-style-name="Visited_20_Internet_20_Link">Loki</text:a></text:span><text:line-break/>
<draw:a xlink:type="simple" xlink:href="https://afcai.re/pub:biraffe:biraffe3/"><draw:frame draw:style-name="media" draw:name="3" text:anchor-type="as-char" draw:z-index="3" svg:width="1.190625cm" svg:height="1.2022977941176cm"><draw:image xlink:href="Pictures/518216fba524c348bec3076962cf8201.png" xlink:type="simple" xlink:show="embed" xlink:actuate="onLoad"/></draw:frame></draw:a> <text:span text:style-name="Strong_20_Emphasis"><text:a xlink:type="simple" xlink:href="https://afcai.re/pub:biraffe:biraffe3/" text:style-name="Internet_20_link" text:visited-style-name="Visited_20_Internet_20_Link">BIRAFFE3</text:a></text:span></text:p>
            <text:line-break/>
            <text:h text:style-name="Heading_20_1" text:outline-level="1"><text:bookmark-start text:name="__RefHeading___geist_people_5"/><text:bookmark-start text:name="geist_people"/>GEIST People<text:bookmark-end text:name="__RefHeading___geist_people_5"/><text:bookmark-end text:name="geist_people"/></text:h>
            <text:line-break/>
            <text:p text:style-name="Text_20_body"><text:line-break/></text:p>
            <text:h text:style-name="Heading_20_2" text:outline-level="2"><text:bookmark-start text:name="__RefHeading___senior_associated_researchers_full_professors_6"/><text:bookmark-start text:name="senior_associated_researchers_full_professors"/>Senior Associated Researchers, Full Professors<text:bookmark-end text:name="__RefHeading___senior_associated_researchers_full_professors_6"/><text:bookmark-end text:name="senior_associated_researchers_full_professors"/></text:h>
          </table:table-cell>
          <table:table-cell office:value-type="string" table:style-name="tablecell">
            <text:h text:style-name="Heading_20_3" text:outline-level="3"><text:bookmark-start text:name="__RefHeading___grzegorz_j._nalepa_7"/><text:bookmark-start text:name="grzegorz_j._nalepa"/>Grzegorz J. Nalepa<text:bookmark-end text:name="__RefHeading___grzegorz_j._nalepa_7"/><text:bookmark-end text:name="grzegorz_j._nalepa"/></text:h>
            <text:p text:style-name="Text_20_body"><draw:a xlink:type="simple" xlink:href="https://geist.re/pub:about_us:gjn"><draw:frame draw:style-name="medialeft" draw:name="4" text:anchor-type="paragraph" draw:z-index="4" svg:width="3.175cm" svg:height="4.0587083333333cm"><draw:image xlink:href="Pictures/013b9419aa157af5f23ae42d111789ee.jpg" xlink:type="simple" xlink:show="embed" xlink:actuate="onLoad"/></draw:frame></draw:a>
<text:a xlink:type="simple" xlink:href="mailto:gjn@gjn.re" text:style-name="Internet_20_link" text:visited-style-name="Visited_20_Internet_20_Link">gjn@gjn.re</text:a><text:line-break/>
<text:a xlink:type="simple" xlink:href="http://GJN.re/" text:style-name="Internet_20_link" text:visited-style-name="Visited_20_Internet_20_Link">GJN.re</text:a><text:line-break/>
<text:a xlink:type="simple" xlink:href="https://geist.re/pub:about_us:gjn" text:style-name="Internet_20_link" text:visited-style-name="Visited_20_Internet_20_Link">short bio</text:a><text:line-break/></text:p>
          </table:table-cell>
          <table:table-cell office:value-type="string" table:style-name="tablecell">
            <text:h text:style-name="Heading_20_3" text:outline-level="3"><text:bookmark-start text:name="__RefHeading___marcin_szpyrka_8"/><text:bookmark-start text:name="marcin_szpyrka"/>Marcin Szpyrka<text:bookmark-end text:name="__RefHeading___marcin_szpyrka_8"/><text:bookmark-end text:name="marcin_szpyrka"/></text:h>
            <text:p text:style-name="Text_20_body"><draw:a xlink:type="simple" xlink:href="https://geist.re/pub:about_us:msz"><draw:frame draw:style-name="medialeft" draw:name="5" text:anchor-type="paragraph" draw:z-index="5" svg:width="3.4395833333333cm" svg:height="3.4395833333333cm"><draw:image xlink:href="Pictures/5eec22c15ddc79b09c367a6e235264a7.png" xlink:type="simple" xlink:show="embed" xlink:actuate="onLoad"/></draw:frame></draw:a>
<text:a xlink:type="simple" xlink:href="mailto:mszpyrka@agh.edu.pl" text:style-name="Internet_20_link" text:visited-style-name="Visited_20_Internet_20_Link">mail</text:a><text:line-break/>
<text:a xlink:type="simple" xlink:href="http://home.agh.edu.pl/mszpyrka" text:style-name="Internet_20_link" text:visited-style-name="Visited_20_Internet_20_Link">WWW</text:a><text:line-break/>
<text:a xlink:type="simple" xlink:href="https://geist.re/pub:about_us:msz" text:style-name="Internet_20_link" text:visited-style-name="Visited_20_Internet_20_Link">short bio</text:a></text:p>
          </table:table-cell>
        </table:table-row>
      </table:table>
      <text:line-break/>
      <text:p text:style-name="Text_20_body"><text:line-break/></text:p>
      <text:h text:style-name="Heading_20_2" text:outline-level="2"><text:bookmark-start text:name="__RefHeading___assistant_professors_9"/><text:bookmark-start text:name="assistant_professors"/>Assistant Professors<text:bookmark-end text:name="__RefHeading___assistant_professors_9"/><text:bookmark-end text:name="assistant_professors"/></text:h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3" text:outline-level="3"><text:bookmark-start text:name="__RefHeading___szymon_bobek_10"/><text:bookmark-start text:name="szymon_bobek"/>Szymon Bobek<text:bookmark-end text:name="__RefHeading___szymon_bobek_10"/><text:bookmark-end text:name="szymon_bobek"/></text:h>
            <text:p text:style-name="Text_20_body"><draw:a xlink:type="simple" xlink:href="https://geist.re/pub:about_us:sbk"><draw:frame draw:style-name="medialeft" draw:name="6" text:anchor-type="paragraph" draw:z-index="6" svg:width="3.175cm" svg:height="3.175cm"><draw:image xlink:href="Pictures/06779af2099708f42bc326660bbcdfec.jpg" xlink:type="simple" xlink:show="embed" xlink:actuate="onLoad"/></draw:frame></draw:a>
<text:a xlink:type="simple" xlink:href="mailto:szymon.bobek@uj.edu.pl" text:style-name="Internet_20_link" text:visited-style-name="Visited_20_Internet_20_Link">mail</text:a><text:line-break/>
<text:a xlink:type="simple" xlink:href="https://szymon.bobek.re/" text:style-name="Internet_20_link" text:visited-style-name="Visited_20_Internet_20_Link">WWW</text:a><text:line-break/>
<text:a xlink:type="simple" xlink:href="https://geist.re/pub:about_us:sbk" text:style-name="Internet_20_link" text:visited-style-name="Visited_20_Internet_20_Link">short bio</text:a></text:p>
          </table:table-cell>
          <table:table-cell office:value-type="string" table:style-name="tablecell">
            <text:h text:style-name="Heading_20_3" text:outline-level="3"><text:bookmark-start text:name="__RefHeading___krzysztof_kutt_11"/><text:bookmark-start text:name="krzysztof_kutt"/>Krzysztof Kutt<text:bookmark-end text:name="__RefHeading___krzysztof_kutt_11"/><text:bookmark-end text:name="krzysztof_kutt"/></text:h>
            <text:p text:style-name="Text_20_body"><draw:a xlink:type="simple" xlink:href="https://geist.re/pub:about_us:kkt"><draw:frame draw:style-name="medialeft" draw:name="7" text:anchor-type="paragraph" draw:z-index="7" svg:width="3.175cm" svg:height="3.175cm"><draw:image xlink:href="Pictures/543a0a59d7964619fcaa853013e12d3d.jpg" xlink:type="simple" xlink:show="embed" xlink:actuate="onLoad"/></draw:frame></draw:a>
<text:a xlink:type="simple" xlink:href="mailto:krzysztof.kutt@uj.edu.pl" text:style-name="Internet_20_link" text:visited-style-name="Visited_20_Internet_20_Link">mail</text:a><text:line-break/>
<text:a xlink:type="simple" xlink:href="https://krzysztof.kutt.pl/" text:style-name="Internet_20_link" text:visited-style-name="Visited_20_Internet_20_Link">WWW</text:a><text:line-break/>
<text:a xlink:type="simple" xlink:href="https://geist.re/pub:about_us:kkt" text:style-name="Internet_20_link" text:visited-style-name="Visited_20_Internet_20_Link">short bio</text:a></text:p>
          </table:table-cell>
        </table:table-row>
      </table:table>
      <text:line-break/>
      <text:p text:style-name="Text_20_body"><text:line-break/></text:p>
      <text:h text:style-name="Heading_20_2" text:outline-level="2"><text:bookmark-start text:name="__RefHeading___phd_researchers_12"/><text:bookmark-start text:name="phd_researchers"/>PhD Researchers<text:bookmark-end text:name="__RefHeading___phd_researchers_12"/><text:bookmark-end text:name="phd_researchers"/></text:h>
      <table:table table:style-name="Table">
        <table:table-column table:style-name="odt_auto_style_table_column_3_1"/>
        <table:table-column table:style-name="odt_auto_style_table_column_3_2"/>
        <table:table-column table:style-name="odt_auto_style_table_column_3_3"/>
        <table:table-row>
          <table:table-cell office:value-type="string" table:style-name="tablecell">
            <text:h text:style-name="Heading_20_3" text:outline-level="3"><text:bookmark-start text:name="__RefHeading___jan_ignatowicz_13"/><text:bookmark-start text:name="jan_ignatowicz"/>Jan Ignatowicz<text:bookmark-end text:name="__RefHeading___jan_ignatowicz_13"/><text:bookmark-end text:name="jan_ignatowicz"/></text:h>
            <text:p text:style-name="Text_20_body"><draw:a xlink:type="simple" xlink:href="https://geist.re/pub:about_us:jig"><draw:frame draw:style-name="medialeft" draw:name="8" text:anchor-type="paragraph" draw:z-index="8" svg:width="2.9104166666667cm" svg:height="3.6833826891106cm"><draw:image xlink:href="Pictures/c27889fe57d6ef5a007d9d11ed177ec6.jpg" xlink:type="simple" xlink:show="embed" xlink:actuate="onLoad"/></draw:frame></draw:a>
<text:a xlink:type="simple" xlink:href="mailto:jan.ignatowicz@doctoral.uj.edu.pl" text:style-name="Internet_20_link" text:visited-style-name="Visited_20_Internet_20_Link">mail</text:a> <text:line-break/>
<text:a xlink:type="simple" xlink:href="https://geist.re/pub:about_us:jig" text:style-name="Internet_20_link" text:visited-style-name="Visited_20_Internet_20_Link">short bio</text:a></text:p>
          </table:table-cell>
          <table:table-cell office:value-type="string" table:style-name="tablecell">
            <text:h text:style-name="Heading_20_3" text:outline-level="3"><text:bookmark-start text:name="__RefHeading___jakub_jakubowski_14"/><text:bookmark-start text:name="jakub_jakubowski"/>Jakub Jakubowski<text:bookmark-end text:name="__RefHeading___jakub_jakubowski_14"/><text:bookmark-end text:name="jakub_jakubowski"/></text:h>
            <text:p text:style-name="Text_20_body"><draw:a xlink:type="simple" xlink:href="https://geist.re/pub:about_us:jkb"><draw:frame draw:style-name="medialeft" draw:name="9" text:anchor-type="paragraph" draw:z-index="9" svg:width="2.9104166666667cm" svg:height="3.8997852659399cm"><draw:image xlink:href="Pictures/c07eec1b14e17f3d3a156a1a2f3a5f94.jpg" xlink:type="simple" xlink:show="embed" xlink:actuate="onLoad"/></draw:frame></draw:a>
<text:a xlink:type="simple" xlink:href="https://geist.re/pub:about_us:jkb" text:style-name="Internet_20_link" text:visited-style-name="Visited_20_Internet_20_Link">short bio</text:a></text:p>
          </table:table-cell>
          <table:table-cell office:value-type="string" table:style-name="tablecell">
            <text:h text:style-name="Heading_20_3" text:outline-level="3"><text:bookmark-start text:name="__RefHeading___michal_kuk_15"/><text:bookmark-start text:name="michal_kuk"/>Michał Kuk<text:bookmark-end text:name="__RefHeading___michal_kuk_15"/><text:bookmark-end text:name="michal_kuk"/></text:h>
            <text:p text:style-name="Text_20_body"><draw:a xlink:type="simple" xlink:href="https://geist.re/pub:about_us:mkk"><draw:frame draw:style-name="medialeft" draw:name="10" text:anchor-type="paragraph" draw:z-index="10" svg:width="2.6458333333333cm" svg:height="3.8623084291188cm"><draw:image xlink:href="Pictures/280dd812ebfb5de39e50d39b5c84b51e.jpg" xlink:type="simple" xlink:show="embed" xlink:actuate="onLoad"/></draw:frame></draw:a>
<text:a xlink:type="simple" xlink:href="https://geist.re/pub:about_us:mkk" text:style-name="Internet_20_link" text:visited-style-name="Visited_20_Internet_20_Link">short bio</text:a></text:p>
          </table:table-cell>
        </table:table-row>
      </table:table>
      <text:line-break/>
      <text:p text:style-name="Text_20_body"><text:line-break/></text:p>
      <table:table table:style-name="Table">
        <table:table-column table:style-name="odt_auto_style_table_column_4_1"/>
        <table:table-column table:style-name="odt_auto_style_table_column_4_2"/>
        <table:table-column table:style-name="odt_auto_style_table_column_4_3"/>
        <table:table-row>
          <table:table-cell office:value-type="string" table:style-name="tablecell">
            <text:h text:style-name="Heading_20_3" text:outline-level="3"><text:bookmark-start text:name="__RefHeading___bartlomiej_malkus_16"/><text:bookmark-start text:name="bartlomiej_malkus"/>Bartłomiej Małkus<text:bookmark-end text:name="__RefHeading___bartlomiej_malkus_16"/><text:bookmark-end text:name="bartlomiej_malkus"/></text:h>
            <text:p text:style-name="Text_20_body"><draw:a xlink:type="simple" xlink:href="https://geist.re/pub:about_us:bms"><draw:frame draw:style-name="medialeft" draw:name="11" text:anchor-type="paragraph" draw:z-index="11" svg:width="2.9104166666667cm" svg:height="3.6380208333333cm"><draw:image xlink:href="Pictures/055aee82746396d3b32ee195a40c6a0e.jpg" xlink:type="simple" xlink:show="embed" xlink:actuate="onLoad"/></draw:frame></draw:a>
<text:a xlink:type="simple" xlink:href="mailto:bartlomiej.malkus@doctoral.uj.edu.pl" text:style-name="Internet_20_link" text:visited-style-name="Visited_20_Internet_20_Link">mail</text:a> <text:line-break/>
<text:a xlink:type="simple" xlink:href="https://geist.re/pub:about_us:bms" text:style-name="Internet_20_link" text:visited-style-name="Visited_20_Internet_20_Link">short bio</text:a></text:p>
          </table:table-cell>
          <table:table-cell office:value-type="string" table:style-name="tablecell">
            <text:h text:style-name="Heading_20_3" text:outline-level="3"><text:bookmark-start text:name="__RefHeading___sabri_manai_17"/><text:bookmark-start text:name="sabri_manai"/>Sabri Manai<text:bookmark-end text:name="__RefHeading___sabri_manai_17"/><text:bookmark-end text:name="sabri_manai"/></text:h>
            <text:p text:style-name="Text_20_body"><draw:a xlink:type="simple" xlink:href="https://geist.re/pub:about_us:smi"><draw:frame draw:style-name="medialeft" draw:name="12" text:anchor-type="paragraph" draw:z-index="12" svg:width="2.9104166666667cm" svg:height="3.6489740143369cm"><draw:image xlink:href="Pictures/1ff19fbbbada66d2f3b92b3b6fcbfdc7.jpeg" xlink:type="simple" xlink:show="embed" xlink:actuate="onLoad"/></draw:frame></draw:a>
<text:a xlink:type="simple" xlink:href="https://geist.re/pub:about_us:smi" text:style-name="Internet_20_link" text:visited-style-name="Visited_20_Internet_20_Link">short bio</text:a></text:p>
          </table:table-cell>
          <table:table-cell office:value-type="string" table:style-name="tablecell">
            <text:h text:style-name="Heading_20_3" text:outline-level="3"><text:bookmark-start text:name="__RefHeading___luiz_do_valle_miranda_18"/><text:bookmark-start text:name="luiz_do_valle_miranda"/>Luiz do Valle Miranda<text:bookmark-end text:name="__RefHeading___luiz_do_valle_miranda_18"/><text:bookmark-end text:name="luiz_do_valle_miranda"/></text:h>
            <text:p text:style-name="Text_20_body"><draw:a xlink:type="simple" xlink:href="https://geist.re/pub:about_us:lvm"><draw:frame draw:style-name="medialeft" draw:name="13" text:anchor-type="paragraph" draw:z-index="13" svg:width="2.9104166666667cm" svg:height="3.806990521327cm"><draw:image xlink:href="Pictures/7fb275d4a70d0f51a8c00173e2825a01.jpg" xlink:type="simple" xlink:show="embed" xlink:actuate="onLoad"/></draw:frame></draw:a>
<text:a xlink:type="simple" xlink:href="mailto:luiz.dovallemiranda@doctoral.uj.edu.pl" text:style-name="Internet_20_link" text:visited-style-name="Visited_20_Internet_20_Link">mail</text:a> <text:line-break/>
<text:a xlink:type="simple" xlink:href="https://geist.re/pub:about_us:lvm" text:style-name="Internet_20_link" text:visited-style-name="Visited_20_Internet_20_Link">short bio</text:a></text:p>
          </table:table-cell>
        </table:table-row>
      </table:table>
      <text:line-break/>
      <text:p text:style-name="Text_20_body"><text:line-break/></text:p>
      <table:table table:style-name="Table">
        <table:table-column table:style-name="odt_auto_style_table_column_5_1"/>
        <table:table-column table:style-name="odt_auto_style_table_column_5_2"/>
        <table:table-column table:style-name="odt_auto_style_table_column_5_3"/>
        <table:table-row>
          <table:table-cell office:value-type="string" table:style-name="tablecell">
            <text:h text:style-name="Heading_20_3" text:outline-level="3"><text:bookmark-start text:name="__RefHeading___maciej_mozolewski_19"/><text:bookmark-start text:name="maciej_mozolewski"/>Maciej Mozolewski<text:bookmark-end text:name="__RefHeading___maciej_mozolewski_19"/><text:bookmark-end text:name="maciej_mozolewski"/></text:h>
            <text:p text:style-name="Text_20_body"><draw:a xlink:type="simple" xlink:href="https://geist.re/pub:about_us:mtm"><draw:frame draw:style-name="medialeft" draw:name="14" text:anchor-type="paragraph" draw:z-index="14" svg:width="3.175cm" svg:height="3.7706056129985cm"><draw:image xlink:href="Pictures/52a74129dbcffb9b650edff949cbd44b.png" xlink:type="simple" xlink:show="embed" xlink:actuate="onLoad"/></draw:frame></draw:a>
<text:a xlink:type="simple" xlink:href="mailto:m.mozolewski@doctoral.uj.edu.pl" text:style-name="Internet_20_link" text:visited-style-name="Visited_20_Internet_20_Link">mail</text:a> <text:line-break/>
<text:a xlink:type="simple" xlink:href="https://geist.re/pub:about_us:mtm" text:style-name="Internet_20_link" text:visited-style-name="Visited_20_Internet_20_Link">short bio</text:a></text:p>
          </table:table-cell>
          <table:table-cell office:value-type="string" table:style-name="tablecell">
            <text:h text:style-name="Heading_20_3" text:outline-level="3"><text:bookmark-start text:name="__RefHeading___maciej_szelazek_20"/><text:bookmark-start text:name="maciej_szelazek"/>Maciej Szelążek<text:bookmark-end text:name="__RefHeading___maciej_szelazek_20"/><text:bookmark-end text:name="maciej_szelazek"/></text:h>
            <text:p text:style-name="Text_20_body"><draw:a xlink:type="simple" xlink:href="https://geist.re/pub:about_us:mzk"><draw:frame draw:style-name="medialeft" draw:name="15" text:anchor-type="paragraph" draw:z-index="15" svg:width="2.6458333333333cm" svg:height="4.161372481685cm"><draw:image xlink:href="Pictures/960594b6efa2b1e56a7aff7154ef3e7a.jpg" xlink:type="simple" xlink:show="embed" xlink:actuate="onLoad"/></draw:frame></draw:a>
<text:a xlink:type="simple" xlink:href="mailto:maciej.szelazek@agh.edu.pl" text:style-name="Internet_20_link" text:visited-style-name="Visited_20_Internet_20_Link">mail</text:a> <text:line-break/>
<text:a xlink:type="simple" xlink:href="https://geist.re/pub:about_us:mzk" text:style-name="Internet_20_link" text:visited-style-name="Visited_20_Internet_20_Link">short bio</text:a></text:p>
          </table:table-cell>
          <table:table-cell office:value-type="string" table:style-name="tablecell">
            <text:h text:style-name="Heading_20_3" text:outline-level="3"><text:bookmark-start text:name="__RefHeading___natalia_wojak-strzelecka_21"/><text:bookmark-start text:name="natalia_wojak-strzelecka"/>Natalia Wojak-Strzelecka<text:bookmark-end text:name="__RefHeading___natalia_wojak-strzelecka_21"/><text:bookmark-end text:name="natalia_wojak-strzelecka"/></text:h>
            <text:p text:style-name="Text_20_body"><draw:a xlink:type="simple" xlink:href="https://geist.re/pub:about_us:nwk"><draw:frame draw:style-name="medialeft" draw:name="16" text:anchor-type="paragraph" draw:z-index="16" svg:width="3.175cm" svg:height="4.2333333333333cm"><draw:image xlink:href="Pictures/43beca9a513fe5a40229ad77e3bb7c61.jpg" xlink:type="simple" xlink:show="embed" xlink:actuate="onLoad"/></draw:frame></draw:a>
<text:a xlink:type="simple" xlink:href="mailto:natalia.wojak-strzelecka-guest@uj.edu.pl" text:style-name="Internet_20_link" text:visited-style-name="Visited_20_Internet_20_Link">mail</text:a> <text:line-break/>
<text:a xlink:type="simple" xlink:href="https://geist.re/pub:about_us:nwk" text:style-name="Internet_20_link" text:visited-style-name="Visited_20_Internet_20_Link">short bio</text:a></text:p>
          </table:table-cell>
        </table:table-row>
      </table:table>
      <text:line-break/>
      <text:p text:style-name="Text_20_body"><text:line-break/></text:p>
      <table:table table:style-name="Table">
        <table:table-column table:style-name="odt_auto_style_table_column_6_1"/>
        <table:table-column table:style-name="odt_auto_style_table_column_6_2"/>
        <table:table-column table:style-name="odt_auto_style_table_column_6_3"/>
        <table:table-column table:style-name="odt_auto_style_table_column_6_4"/>
        <table:table-row>
          <table:table-cell office:value-type="string" table:style-name="tablecell">
            <text:h text:style-name="Heading_20_3" text:outline-level="3"><text:bookmark-start text:name="__RefHeading___honorata_zych_22"/><text:bookmark-start text:name="honorata_zych"/>Honorata Zych<text:bookmark-end text:name="__RefHeading___honorata_zych_22"/><text:bookmark-end text:name="honorata_zych"/></text:h>
            <text:p text:style-name="Text_20_body"><draw:a xlink:type="simple" xlink:href="https://geist.re/pub:about_us:hzh"><draw:frame draw:style-name="medialeft" draw:name="17" text:anchor-type="paragraph" draw:z-index="17" svg:width="2.6458333333333cm" svg:height="3.7760922330097cm"><draw:image xlink:href="Pictures/07c10b87a3b5efb656bc067866396049.png" xlink:type="simple" xlink:show="embed" xlink:actuate="onLoad"/></draw:frame></draw:a>
<text:a xlink:type="simple" xlink:href="mailto:honorata.zych@doctoral.uj.edu.pl" text:style-name="Internet_20_link" text:visited-style-name="Visited_20_Internet_20_Link">mail</text:a> <text:line-break/>
<text:a xlink:type="simple" xlink:href="https://geist.re/pub:about_us:hzh" text:style-name="Internet_20_link" text:visited-style-name="Visited_20_Internet_20_Link">short bio</text:a></text:p>
          </table:table-cell>
          <text:line-break/>
          <text:p text:style-name="Text_20_body"><text:line-break/></text:p>
          <text:h text:style-name="Heading_20_2" text:outline-level="2"><text:bookmark-start text:name="__RefHeading___guests_and_interns_23"/><text:bookmark-start text:name="guests_and_interns"/>Guests and Interns<text:bookmark-end text:name="__RefHeading___guests_and_interns_23"/><text:bookmark-end text:name="guests_and_interns"/></text:h>
          <table:table-cell office:value-type="string" table:style-name="tablecell">
            <text:h text:style-name="Heading_20_3" text:outline-level="3"><text:bookmark-start text:name="__RefHeading___jakub_gomulka_24"/><text:bookmark-start text:name="jakub_gomulka"/>Jakub Gomułka<text:bookmark-end text:name="__RefHeading___jakub_gomulka_24"/><text:bookmark-end text:name="jakub_gomulka"/></text:h>
            <text:p text:style-name="Text_20_body"><draw:a xlink:type="simple" xlink:href="https://geist.re/pub:about_us:jgm"><draw:frame draw:style-name="medialeft" draw:name="18" text:anchor-type="paragraph" draw:z-index="18" svg:width="3.175cm" svg:height="3.3905215231788cm"><draw:image xlink:href="Pictures/ac97e60d73af8563069bcdcfedef2883.jpg" xlink:type="simple" xlink:show="embed" xlink:actuate="onLoad"/></draw:frame></draw:a>
<text:a xlink:type="simple" xlink:href="https://scholar.google.com/citations?user=h_pJ-l8AAAAJ" text:style-name="Internet_20_link" text:visited-style-name="Visited_20_Internet_20_Link">Google Scholar</text:a> <text:line-break/>
<text:a xlink:type="simple" xlink:href="https://geist.re/pub:about_us:jgm" text:style-name="Internet_20_link" text:visited-style-name="Visited_20_Internet_20_Link">short bio</text:a></text:p>
          </table:table-cell>
          <table:table-cell office:value-type="string" table:style-name="tablecell">
            <text:h text:style-name="Heading_20_3" text:outline-level="3"><text:bookmark-start text:name="__RefHeading___antonio_guillen-teruel_25"/><text:bookmark-start text:name="antonio_guillen-teruel"/>Antonio Guillén-Teruel<text:bookmark-end text:name="__RefHeading___antonio_guillen-teruel_25"/><text:bookmark-end text:name="antonio_guillen-teruel"/></text:h>
            <text:p text:style-name="Text_20_body"><draw:a xlink:type="simple" xlink:href="https://geist.re/pub:about_us:agt"><draw:frame draw:style-name="medialeft" draw:name="19" text:anchor-type="paragraph" draw:z-index="19" svg:width="3.175cm" svg:height="4.4657065217391cm"><draw:image xlink:href="Pictures/c4b2ce64e276296efb71687918388aeb.png" xlink:type="simple" xlink:show="embed" xlink:actuate="onLoad"/></draw:frame></draw:a>
<text:a xlink:type="simple" xlink:href="mailto:a.guillenteruel@um.es" text:style-name="Internet_20_link" text:visited-style-name="Visited_20_Internet_20_Link">mail</text:a> <text:line-break/>
<text:a xlink:type="simple" xlink:href="https://scholar.google.com/citations?user=qj5n1AoAAAAJ" text:style-name="Internet_20_link" text:visited-style-name="Visited_20_Internet_20_Link">Google Scholar</text:a> <text:line-break/>
<text:a xlink:type="simple" xlink:href="https://geist.re/pub:about_us:agt" text:style-name="Internet_20_link" text:visited-style-name="Visited_20_Internet_20_Link">short bio</text:a></text:p>
          </table:table-cell>
          <table:table-cell office:value-type="string" table:style-name="tablecell">
            <text:h text:style-name="Heading_20_3" text:outline-level="3"><text:bookmark-start text:name="__RefHeading___radoslaw_palosz_26"/><text:bookmark-start text:name="radoslaw_palosz"/>Radosław Pałosz<text:bookmark-end text:name="__RefHeading___radoslaw_palosz_26"/><text:bookmark-end text:name="radoslaw_palosz"/></text:h>
            <text:p text:style-name="Text_20_body"><draw:a xlink:type="simple" xlink:href="https://geist.re/pub:about_us:rpa"><draw:frame draw:style-name="medialeft" draw:name="20" text:anchor-type="paragraph" draw:z-index="20" svg:width="2.9104166666667cm" svg:height="4.365625cm"><draw:image xlink:href="Pictures/963f7f09b07d236119f6504d4bd55816.jpg" xlink:type="simple" xlink:show="embed" xlink:actuate="onLoad"/></draw:frame></draw:a>
<text:a xlink:type="simple" xlink:href="mailto:radoslaw.palosz@uj.edu.pl" text:style-name="Internet_20_link" text:visited-style-name="Visited_20_Internet_20_Link">mail</text:a> <text:line-break/>
<text:a xlink:type="simple" xlink:href="https://geist.re/pub:about_us:rpa" text:style-name="Internet_20_link" text:visited-style-name="Visited_20_Internet_20_Link">short bio</text:a></text:p>
          </table:table-cell>
        </table:table-row>
      </table:table>
      <text:line-break/>
      <table:table table:style-name="Table">
        <table:table-column table:style-name="odt_auto_style_table_column_7_1"/>
        <table:table-column table:style-name="odt_auto_style_table_column_7_2"/>
        <table:table-row>
          <table:table-cell office:value-type="string" table:style-name="tablecell">
            <text:h text:style-name="Heading_20_3" text:outline-level="3"><text:bookmark-start text:name="__RefHeading___victor_rodriguez_fernandez_27"/><text:bookmark-start text:name="victor_rodriguez_fernandez"/>Víctor Rodríguez Fernández<text:bookmark-end text:name="__RefHeading___victor_rodriguez_fernandez_27"/><text:bookmark-end text:name="victor_rodriguez_fernandez"/></text:h>
            <text:p text:style-name="Text_20_body"><draw:a xlink:type="simple" xlink:href="https://geist.re/pub:about_us:vrf"><draw:frame draw:style-name="medialeft" draw:name="21" text:anchor-type="paragraph" draw:z-index="21" svg:width="3.175cm" svg:height="3.5010044642857cm"><draw:image xlink:href="Pictures/ed14188177841fdab0e585e1deadf332.png" xlink:type="simple" xlink:show="embed" xlink:actuate="onLoad"/></draw:frame></draw:a>
<text:a xlink:type="simple" xlink:href="mailto:victor.rodriguezf@uam.es" text:style-name="Internet_20_link" text:visited-style-name="Visited_20_Internet_20_Link">mail</text:a> <text:line-break/>
<text:a xlink:type="simple" xlink:href="https://scholar.google.com/citations?user=P1yxTEsAAAAJ" text:style-name="Internet_20_link" text:visited-style-name="Visited_20_Internet_20_Link">Google Scholar</text:a> <text:line-break/>
<text:a xlink:type="simple" xlink:href="https://geist.re/pub:about_us:vrf" text:style-name="Internet_20_link" text:visited-style-name="Visited_20_Internet_20_Link">short bio</text:a></text:p>
          </table:table-cell>
          <table:table-cell office:value-type="string" table:style-name="tablecell">
            <text:h text:style-name="Heading_20_3" text:outline-level="3"><text:bookmark-start text:name="__RefHeading___przemyslaw_stanisz_28"/><text:bookmark-start text:name="przemyslaw_stanisz"/>Przemysław Stanisz<text:bookmark-end text:name="__RefHeading___przemyslaw_stanisz_28"/><text:bookmark-end text:name="przemyslaw_stanisz"/></text:h>
            <text:p text:style-name="Text_20_body"><draw:a xlink:type="simple" xlink:href="https://geist.re/pub:about_us:pst"><draw:frame draw:style-name="medialeft" draw:name="22" text:anchor-type="paragraph" draw:z-index="22" svg:width="3.4395833333333cm" svg:height="3.4395833333333cm"><draw:image xlink:href="Pictures/b05afe34efbdc4dc3a46b1eb52c20d0d.jpg" xlink:type="simple" xlink:show="embed" xlink:actuate="onLoad"/></draw:frame></draw:a>
<text:a xlink:type="simple" xlink:href="https://geist.re/pub:about_us:pst" text:style-name="Internet_20_link" text:visited-style-name="Visited_20_Internet_20_Link">short bio</text:a></text:p>
          </table:table-cell>
        </table:table-row>
      </table:table>
      <text:line-break/>
      <text:p text:style-name="Text_20_body"><text:line-break/></text:p>
      <text:h text:style-name="Heading_20_2" text:outline-level="2"><text:bookmark-start text:name="__RefHeading___hall_of_fameformer_inactive_active-elsewhere_researchers_29"/><text:bookmark-start text:name="hall_of_fameformer_inactive_active-elsewhere_researchers"/>Hall of Fame: Former/Inactive/Active-Elsewhere Researchers<text:bookmark-end text:name="__RefHeading___hall_of_fameformer_inactive_active-elsewhere_researchers_29"/><text:bookmark-end text:name="hall_of_fameformer_inactive_active-elsewhere_researchers"/></text:h>
      <table:table table:style-name="Table">
        <table:table-column table:style-name="odt_auto_style_table_column_8_1"/>
        <table:table-column table:style-name="odt_auto_style_table_column_8_2"/>
        <table:table-column table:style-name="odt_auto_style_table_column_8_3"/>
        <table:table-row>
          <table:table-cell office:value-type="string" table:style-name="tablecell">
            <text:h text:style-name="Heading_20_3" text:outline-level="3"><text:bookmark-start text:name="__RefHeading___antoni_ligeza_30"/><text:bookmark-start text:name="antoni_ligeza"/>Antoni Ligęza<text:bookmark-end text:name="__RefHeading___antoni_ligeza_30"/><text:bookmark-end text:name="antoni_ligeza"/></text:h>
            <text:p text:style-name="Text_20_body"><draw:a xlink:type="simple" xlink:href="https://geist.re/pub:about_us:ali"><draw:frame draw:style-name="medialeft" draw:name="23" text:anchor-type="paragraph" draw:z-index="23" svg:width="3.175cm" svg:height="4.2333333333333cm"><draw:image xlink:href="Pictures/7f4f5d8433b610f0569b36d17e79ac9b.jpg" xlink:type="simple" xlink:show="embed" xlink:actuate="onLoad"/></draw:frame></draw:a>
<text:a xlink:type="simple" xlink:href="https://geist.re/pub:about_us:ali" text:style-name="Internet_20_link" text:visited-style-name="Visited_20_Internet_20_Link">short bio</text:a></text:p>
          </table:table-cell>
          <table:table-cell office:value-type="string" table:style-name="tablecell">
            <text:h text:style-name="Heading_20_3" text:outline-level="3"><text:bookmark-start text:name="__RefHeading___slawomir_nowaczyk_31"/><text:bookmark-start text:name="slawomir_nowaczyk"/>Sławomir Nowaczyk<text:bookmark-end text:name="__RefHeading___slawomir_nowaczyk_31"/><text:bookmark-end text:name="slawomir_nowaczyk"/></text:h>
            <text:p text:style-name="Text_20_body"><draw:a xlink:type="simple" xlink:href="https://geist.re/pub:about_us:snw"><draw:frame draw:style-name="medialeft" draw:name="24" text:anchor-type="paragraph" draw:z-index="24" svg:width="2.1166666666667cm" svg:height="2.6511784511785cm"><draw:image xlink:href="Pictures/59c450e81c2169bd871a63ae297a0c8a.jpg" xlink:type="simple" xlink:show="embed" xlink:actuate="onLoad"/></draw:frame></draw:a>
<text:a xlink:type="simple" xlink:href="https://geist.re/pub:about_us:snw" text:style-name="Internet_20_link" text:visited-style-name="Visited_20_Internet_20_Link">short bio</text:a><text:line-break/>
Now <text:a xlink:type="simple" xlink:href="http://islab.hh.se/mediawiki/S%C5%82awomir_Nowaczyk" text:style-name="Internet_20_link" text:visited-style-name="Visited_20_Internet_20_Link">leading lab in Halmstad University, Sweden</text:a></text:p>
          </table:table-cell>
          <table:table-cell office:value-type="string" table:style-name="tablecell">
            <text:h text:style-name="Heading_20_3" text:outline-level="3"><text:bookmark-start text:name="__RefHeading___weronika_t._adrian_32"/><text:bookmark-start text:name="weronika_t._adrian"/>Weronika T. Adrian<text:bookmark-end text:name="__RefHeading___weronika_t._adrian_32"/><text:bookmark-end text:name="weronika_t._adrian"/></text:h>
            <text:p text:style-name="Text_20_body"><draw:a xlink:type="simple" xlink:href="https://geist.re/pub:about_us:wta"><draw:frame draw:style-name="medialeft" draw:name="25" text:anchor-type="paragraph" draw:z-index="25" svg:width="2.38125cm" svg:height="2.38125cm"><draw:image xlink:href="Pictures/cb9163d1ba8843950be5fb802f66e0c2.jpeg" xlink:type="simple" xlink:show="embed" xlink:actuate="onLoad"/></draw:frame></draw:a>
<text:a xlink:type="simple" xlink:href="https://geist.re/pub:about_us:wta" text:style-name="Internet_20_link" text:visited-style-name="Visited_20_Internet_20_Link">short bio</text:a><text:line-break/>
Now <text:a xlink:type="simple" xlink:href="https://www.mat.unical.it/demacs" text:style-name="Internet_20_link" text:visited-style-name="Visited_20_Internet_20_Link">postdoctoral researcher in University of Calabria, Italy</text:a></text:p>
          </table:table-cell>
        </table:table-row>
      </table:table>
      <text:line-break/>
      <text:p text:style-name="Text_20_body"><text:line-break/></text:p>
      <table:table table:style-name="Table">
        <table:table-column table:style-name="odt_auto_style_table_column_9_1"/>
        <table:table-column table:style-name="odt_auto_style_table_column_9_2"/>
        <table:table-column table:style-name="odt_auto_style_table_column_9_3"/>
        <table:table-row>
          <table:table-cell office:value-type="string" table:style-name="tablecell">
            <text:h text:style-name="Heading_20_3" text:outline-level="3"><text:bookmark-start text:name="__RefHeading___dominika_a._drazyk_33"/><text:bookmark-start text:name="dominika_a._drazyk"/>Dominika A. Drążyk<text:bookmark-end text:name="__RefHeading___dominika_a._drazyk_33"/><text:bookmark-end text:name="dominika_a._drazyk"/></text:h>
            <text:p text:style-name="Text_20_body"><draw:a xlink:type="simple" xlink:href="https://geist.re/pub:about_us:dad"><draw:frame draw:style-name="medialeft" draw:name="26" text:anchor-type="paragraph" draw:z-index="26" svg:width="3.175cm" svg:height="3.3159268929504cm"><draw:image xlink:href="Pictures/4acb23d9e52533a349ced26cf68542fe.jpg" xlink:type="simple" xlink:show="embed" xlink:actuate="onLoad"/></draw:frame></draw:a>
<text:a xlink:type="simple" xlink:href="https://www.researchgate.net/profile/Dominika_Drazyk" text:style-name="Internet_20_link" text:visited-style-name="Visited_20_Internet_20_Link">ResearchGate</text:a> <text:line-break/>
<text:a xlink:type="simple" xlink:href="https://geist.re/pub:about_us:dad" text:style-name="Internet_20_link" text:visited-style-name="Visited_20_Internet_20_Link">short bio</text:a> <text:line-break/>
Neuro researcher at UCLouvain.</text:p>
          </table:table-cell>
          <table:table-cell office:value-type="string" table:style-name="tablecell">
            <text:h text:style-name="Heading_20_3" text:outline-level="3"><text:bookmark-start text:name="__RefHeading___barbara_gizycka_34"/><text:bookmark-start text:name="barbara_gizycka"/>Barbara Giżycka<text:bookmark-end text:name="__RefHeading___barbara_gizycka_34"/><text:bookmark-end text:name="barbara_gizycka"/></text:h>
            <text:p text:style-name="Text_20_body"><draw:a xlink:type="simple" xlink:href="https://geist.re/pub:about_us:bgc"><draw:frame draw:style-name="medialeft" draw:name="27" text:anchor-type="paragraph" draw:z-index="27" svg:width="3.175cm" svg:height="4.0091101694915cm"><draw:image xlink:href="Pictures/10d3b69882500ef09d1abaa43b129391.jpg" xlink:type="simple" xlink:show="embed" xlink:actuate="onLoad"/></draw:frame></draw:a>
<text:a xlink:type="simple" xlink:href="https://geist.re/pub:about_us:bgc" text:style-name="Internet_20_link" text:visited-style-name="Visited_20_Internet_20_Link">short bio</text:a></text:p>
          </table:table-cell>
          <table:table-cell office:value-type="string" table:style-name="tablecell">
            <text:h text:style-name="Heading_20_3" text:outline-level="3"><text:bookmark-start text:name="__RefHeading___pawel_jemiolo_35"/><text:bookmark-start text:name="pawel_jemiolo"/>Paweł Jemioło<text:bookmark-end text:name="__RefHeading___pawel_jemiolo_35"/><text:bookmark-end text:name="pawel_jemiolo"/></text:h>
            <text:p text:style-name="Text_20_body"><draw:a xlink:type="simple" xlink:href="https://geist.re/pub:about_us:pjm"><draw:frame draw:style-name="medialeft" draw:name="28" text:anchor-type="paragraph" draw:z-index="28" svg:width="3.175cm" svg:height="3.175cm"><draw:image xlink:href="Pictures/3031a303d09850f25510c8e18f4a33f7.jpg" xlink:type="simple" xlink:show="embed" xlink:actuate="onLoad"/></draw:frame></draw:a>
<text:a xlink:type="simple" xlink:href="https://geist.re/pub:about_us:pjm" text:style-name="Internet_20_link" text:visited-style-name="Visited_20_Internet_20_Link">short bio</text:a></text:p>
          </table:table-cell>
        </table:table-row>
      </table:table>
      <text:line-break/>
      <text:p text:style-name="Text_20_body"><text:line-break/></text:p>
      <table:table table:style-name="Table">
        <table:table-column table:style-name="odt_auto_style_table_column_10_1"/>
        <table:table-column table:style-name="odt_auto_style_table_column_10_2"/>
        <table:table-column table:style-name="odt_auto_style_table_column_10_3"/>
        <table:table-row>
          <table:table-cell office:value-type="string" table:style-name="tablecell">
            <text:h text:style-name="Heading_20_3" text:outline-level="3"><text:bookmark-start text:name="__RefHeading___krzysztof_kaczor_36"/><text:bookmark-start text:name="krzysztof_kaczor"/>Krzysztof Kaczor<text:bookmark-end text:name="__RefHeading___krzysztof_kaczor_36"/><text:bookmark-end text:name="krzysztof_kaczor"/></text:h>
            <text:p text:style-name="Text_20_body"><draw:a xlink:type="simple" xlink:href="https://geist.re/pub:about_us:kkr"><draw:frame draw:style-name="medialeft" draw:name="29" text:anchor-type="paragraph" draw:z-index="29" svg:width="2.38125cm" svg:height="2.38125cm"><draw:image xlink:href="Pictures/4207368556df7921d2f9bf14de559dff.jpeg" xlink:type="simple" xlink:show="embed" xlink:actuate="onLoad"/></draw:frame></draw:a>
<text:a xlink:type="simple" xlink:href="https://geist.re/pub:about_us:kkr" text:style-name="Internet_20_link" text:visited-style-name="Visited_20_Internet_20_Link">short bio</text:a><text:line-break/>
Gone for the industry.</text:p>
          </table:table-cell>
          <table:table-cell office:value-type="string" table:style-name="tablecell">
            <text:h text:style-name="Heading_20_3" text:outline-level="3"><text:bookmark-start text:name="__RefHeading___krzysztof_kluza_37"/><text:bookmark-start text:name="krzysztof_kluza"/>Krzysztof Kluza<text:bookmark-end text:name="__RefHeading___krzysztof_kluza_37"/><text:bookmark-end text:name="krzysztof_kluza"/></text:h>
            <text:p text:style-name="Text_20_body"><draw:a xlink:type="simple" xlink:href="https://geist.re/pub:about_us:kkl"><draw:frame draw:style-name="medialeft" draw:name="30" text:anchor-type="paragraph" draw:z-index="30" svg:width="2.38125cm" svg:height="2.4175126903553cm"><draw:image xlink:href="Pictures/fed8674718b9698e4f560be85b142390.jpeg" xlink:type="simple" xlink:show="embed" xlink:actuate="onLoad"/></draw:frame></draw:a>
<text:a xlink:type="simple" xlink:href="https://geist.re/pub:about_us:kkl" text:style-name="Internet_20_link" text:visited-style-name="Visited_20_Internet_20_Link">short bio</text:a><text:line-break/>
Lost in the <text:a xlink:type="simple" xlink:href="https://www.eaiib.agh.edu.pl/wydzial,wladze.html" text:style-name="Internet_20_link" text:visited-style-name="Visited_20_Internet_20_Link">Dean's office</text:a></text:p>
          </table:table-cell>
          <table:table-cell office:value-type="string" table:style-name="tablecell">
            <text:h text:style-name="Heading_20_3" text:outline-level="3"><text:bookmark-start text:name="__RefHeading___mateusz_slazynski_38"/><text:bookmark-start text:name="mateusz_slazynski"/>Mateusz Ślażyński<text:bookmark-end text:name="__RefHeading___mateusz_slazynski_38"/><text:bookmark-end text:name="mateusz_slazynski"/></text:h>
            <text:p text:style-name="Text_20_body"><draw:a xlink:type="simple" xlink:href="https://geist.re/pub:about_us:msl"><draw:frame draw:style-name="medialeft" draw:name="31" text:anchor-type="paragraph" draw:z-index="31" svg:width="3.175cm" svg:height="3.175cm"><draw:image xlink:href="Pictures/52cb178f829dfca6b437690f011b9faf.png" xlink:type="simple" xlink:show="embed" xlink:actuate="onLoad"/></draw:frame></draw:a>
<text:a xlink:type="simple" xlink:href="mailto:mslaz@agh.edu.pl" text:style-name="Internet_20_link" text:visited-style-name="Visited_20_Internet_20_Link">mail</text:a><text:line-break/>
<text:a xlink:type="simple" xlink:href="http://home.agh.edu.pl/mslaz" text:style-name="Internet_20_link" text:visited-style-name="Visited_20_Internet_20_Link">WWW</text:a><text:line-break/>
<text:a xlink:type="simple" xlink:href="https://geist.re/pub:about_us:msl" text:style-name="Internet_20_link" text:visited-style-name="Visited_20_Internet_20_Link">short bio</text:a></text:p>
          </table:table-cell>
        </table:table-row>
      </table:table>
      <text:line-break/>
      <text:p text:style-name="Text_20_body"><text:line-break/></text:p>
      <table:table table:style-name="Table">
        <table:table-column table:style-name="odt_auto_style_table_column_11_1"/>
        <table:table-column table:style-name="odt_auto_style_table_column_11_2"/>
        <table:table-column table:style-name="odt_auto_style_table_column_11_3"/>
        <table:table-row>
          <table:table-cell office:value-type="string" table:style-name="tablecell">
            <text:h text:style-name="Heading_20_3" text:outline-level="3"><text:bookmark-start text:name="__RefHeading___slawomir_k._tadeja_39"/><text:bookmark-start text:name="slawomir_k._tadeja"/>Sławomir K. Tadeja<text:bookmark-end text:name="__RefHeading___slawomir_k._tadeja_39"/><text:bookmark-end text:name="slawomir_k._tadeja"/></text:h>
            <text:p text:style-name="Text_20_body"><draw:a xlink:type="simple" xlink:href="https://geist.re/pub:about_us:skt"><draw:frame draw:style-name="medialeft" draw:name="32" text:anchor-type="paragraph" draw:z-index="32" svg:width="3.175cm" svg:height="3.6170886075949cm"><draw:image xlink:href="Pictures/2a42a02285714d5d8317fb64517e8755.jpg" xlink:type="simple" xlink:show="embed" xlink:actuate="onLoad"/></draw:frame></draw:a>
<text:a xlink:type="simple" xlink:href="https://geist.re/pub:about_us:skt" text:style-name="Internet_20_link" text:visited-style-name="Visited_20_Internet_20_Link">short bio</text:a></text:p>
          </table:table-cell>
          <table:table-cell office:value-type="string" table:style-name="tablecell">
            <text:h text:style-name="Heading_20_3" text:outline-level="3"><text:bookmark-start text:name="__RefHeading___michal_wypych_40"/><text:bookmark-start text:name="michal_wypych"/>Michał Wypych<text:bookmark-end text:name="__RefHeading___michal_wypych_40"/><text:bookmark-end text:name="michal_wypych"/></text:h>
            <text:p text:style-name="Text_20_body"><draw:a xlink:type="simple" xlink:href="https://geist.re/pub:about_us:mwp"><draw:frame draw:style-name="medialeft" draw:name="33" text:anchor-type="paragraph" draw:z-index="33" svg:width="3.175cm" svg:height="3.175cm"><draw:image xlink:href="Pictures/84eb9b3f7aded0e69c79e78d2e1076a4.jpeg" xlink:type="simple" xlink:show="embed" xlink:actuate="onLoad"/></draw:frame></draw:a>
<text:a xlink:type="simple" xlink:href="https://geist.re/pub:about_us:mwp" text:style-name="Internet_20_link" text:visited-style-name="Visited_20_Internet_20_Link">short bio</text:a></text:p>
          </table:table-cell>
          <table:table-cell office:value-type="string" table:style-name="tablecell">
            <text:h text:style-name="Heading_20_3" text:outline-level="3"><text:bookmark-start text:name="__RefHeading___michal_zwierzynski_41"/><text:bookmark-start text:name="michal_zwierzynski"/>Michał Zwierzyński<text:bookmark-end text:name="__RefHeading___michal_zwierzynski_41"/><text:bookmark-end text:name="michal_zwierzynski"/></text:h>
            <text:p text:style-name="Text_20_body"><draw:a xlink:type="simple" xlink:href="https://geist.re/pub:about_us:mzw"><draw:frame draw:style-name="medialeft" draw:name="34" text:anchor-type="paragraph" draw:z-index="34" svg:width="3.175cm" svg:height="4.2333333333333cm"><draw:image xlink:href="Pictures/964457561884e8c9527042a5edf2daaa.jpg" xlink:type="simple" xlink:show="embed" xlink:actuate="onLoad"/></draw:frame></draw:a>
<text:a xlink:type="simple" xlink:href="https://geist.re/pub:about_us:mzw" text:style-name="Internet_20_link" text:visited-style-name="Visited_20_Internet_20_Link">short bio</text:a></text:p>
          </table:table-cell>
        </table:table-row>
      </table:table>
      <text:line-break/>
      <text:p text:style-name="Text_20_body"><text:line-break/></text:p>
      <text:h text:style-name="Heading_20_2" text:outline-level="2"><text:bookmark-start text:name="__RefHeading___selected_former_students_42"/><text:bookmark-start text:name="selected_former_students"/>Selected Former Students<text:bookmark-end text:name="__RefHeading___selected_former_students_42"/><text:bookmark-end text:name="selected_former_students"/></text:h>
      <text:list text:style-name="List_20_1" text:continue-numbering="false">
        <text:list-item>
          <text:p text:style-name="List_20_1_Content_First"> <text:a xlink:type="simple" xlink:href="https://geist.re/pub:about_us:oog" text:style-name="Internet_20_link" text:visited-style-name="Visited_20_Internet_20_Link">Olgierd Grodzki</text:a></text:p>
        </text:list-item>
        <text:list-item>
          <text:p text:style-name="List_20_1_Content"> <text:a xlink:type="simple" xlink:href="https://geist.re/pub:about_us:rkl" text:style-name="Internet_20_link" text:visited-style-name="Visited_20_Internet_20_Link">Rafał Kułaga</text:a></text:p>
        </text:list-item>
        <text:list-item>
          <text:p text:style-name="List_20_1_Content"> <text:a xlink:type="simple" xlink:href="https://geist.re/pub:about_us:kld" text:style-name="Internet_20_link" text:visited-style-name="Visited_20_Internet_20_Link">Kacper Łodziński</text:a></text:p>
        </text:list-item>
        <text:list-item>
          <text:p text:style-name="List_20_1_Content"> <text:a xlink:type="simple" xlink:href="https://geist.re/pub:about_us:llk" text:style-name="Internet_20_link" text:visited-style-name="Visited_20_Internet_20_Link">Łukasz Łysik</text:a></text:p>
        </text:list-item>
        <text:list-item>
          <text:p text:style-name="List_20_1_Content"> <text:a xlink:type="simple" xlink:href="https://geist.re/pub:about_us:rom" text:style-name="Internet_20_link" text:visited-style-name="Visited_20_Internet_20_Link">Radosław O. Milo</text:a></text:p>
        </text:list-item>
        <text:list-item>
          <text:p text:style-name="List_20_1_Content"> <text:a xlink:type="simple" xlink:href="https://geist.re/pub:about_us:pmk" text:style-name="Internet_20_link" text:visited-style-name="Visited_20_Internet_20_Link">Piotr Misiak</text:a></text:p>
        </text:list-item>
        <text:list-item>
          <text:p text:style-name="List_20_1_Content_Last"> <text:a xlink:type="simple" xlink:href="https://geist.re/pub:about_us:lzh" text:style-name="Internet_20_link" text:visited-style-name="Visited_20_Internet_20_Link">Laura A. Żuchowsk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about_us:start</dc:title>
  </office:meta>
</office:document-meta>
</file>