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a98f7cc379f7f599581c4aa41951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snw"/><text:bookmark-start text:name="__RefHeading___dr._slawomir_nowaczyk_1"/><text:bookmark-start text:name="dr._slawomir_nowaczyk"/>Dr. Slawomir Nowaczyk<text:bookmark-end text:name="__RefHeading___dr._slawomir_nowaczyk_1"/><text:bookmark-end text:name="dr._slawomir_nowaczyk"/></text:h>
      <text:p text:style-name="Text_20_body"><draw:frame draw:style-name="medialeft" draw:name="dr S.Nowaczyk Legend" text:anchor-type="paragraph" draw:z-index="0" svg:width="3.96875cm"><draw:text-box><text:p text:style-name="legendcenter"><draw:frame draw:style-name="medialeft" draw:name="dr S.Nowaczyk" text:anchor-type="paragraph" draw:z-index="0" svg:width="3.96875cm" svg:height="5.2916666666667cm"><draw:image xlink:href="Pictures/a1a98f7cc379f7f599581c4aa419516b.png" xlink:type="simple" xlink:show="embed" xlink:actuate="onLoad"/></draw:frame>dr S.Nowaczyk</text:p></draw:text-box></draw:frame></text:p>
      <text:p text:style-name="Text_20_body"><text:span text:style-name="Strong_20_Emphasis">Slawomir Nowaczyk, PhD</text:span> (<text:a xlink:type="simple" xlink:href="mailto:Slawomir.Nowaczyk@agh.edu.pl" text:style-name="Internet_20_link" text:visited-style-name="Visited_20_Internet_20_Link">Slawomir.Nowaczyk@agh.edu.pl</text:a>,
<text:a xlink:type="simple" xlink:href="http://home.agh.edu.pl/nowaczyk" text:style-name="Internet_20_link" text:visited-style-name="Visited_20_Internet_20_Link">www</text:a>) holds a position of associate
professor in AGH UST in Krakow, Poland, Department of Automatics. He has
received his MSc degree from Poznan University of Technology, Poland, in
2002 for a thesis “Decision support based on analytical learning” and
his PhD degree from Lund University, Sweden, in 2008 for a thesis
“Conditional Partial Plans for Rational Situated Agents Capable of
Deductive Reasoning and Inductive Learning”.</text:p>
      <text:p text:style-name="Text_20_body">He has been one of the lead developers in the
<text:a xlink:type="simple" xlink:href="http://www.siaras.org/" text:style-name="Internet_20_link" text:visited-style-name="Visited_20_Internet_20_Link">SIARAS</text:a> project, and is also involved in
<text:a xlink:type="simple" xlink:href="http://hekate.ia.agh.edu.pl" text:style-name="Internet_20_link" text:visited-style-name="Visited_20_Internet_20_Link">HeKatE</text:a> and
<text:a xlink:type="simple" xlink:href="http://indect-project.eu" text:style-name="Internet_20_link" text:visited-style-name="Visited_20_Internet_20_Link">INDECT</text:a> projects. He is the author of over
<text:a xlink:type="simple" xlink:href="http://home.agh.edu.pl/~nowaczyk/research/" text:style-name="Internet_20_link" text:visited-style-name="Visited_20_Internet_20_Link">20 publications</text:a>, and his
main research interests focus on combining planning, learning and
deduction in the setting of rational agents operating in dynamic and
partially unknown environments.</text:p>
      <text:p text:style-name="Text_20_body">His hobbies include sailing, Magic: the Gathering trading card game,
bridge, fantasy and science fiction literature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snw</dc:title>
  </office:meta>
</office:document-meta>
</file>