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ff19fbbbada66d2f3b92b3b6fcbfdc7.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smi"/><text:bookmark-start text:name="__RefHeading___sabri_manai_1"/><text:bookmark-start text:name="sabri_manai"/>Sabri Manai<text:bookmark-end text:name="__RefHeading___sabri_manai_1"/><text:bookmark-end text:name="sabri_manai"/></text:h>
      <text:p text:style-name="Text_20_body"><draw:frame draw:style-name="medialeft" draw:name="Sabri Manai Legend" text:anchor-type="paragraph" draw:z-index="0" svg:width="5.2916666666667cm"><draw:text-box><text:p text:style-name="legendcenter"><draw:frame draw:style-name="medialeft" draw:name="Sabri Manai" text:anchor-type="paragraph" draw:z-index="0" svg:width="5.2916666666667cm" svg:height="6.6344982078853cm"><draw:image xlink:href="Pictures/1ff19fbbbada66d2f3b92b3b6fcbfdc7.jpeg" xlink:type="simple" xlink:show="embed" xlink:actuate="onLoad"/></draw:frame>Sabri Manai</text:p></draw:text-box></draw:frame></text:p>
      <text:p text:style-name="Text_20_body">Sabri Manai is currently pursuing a PhD in Technical Computer Science at Jagiellonian University, Poland. He holds a Master’s degree in Software Systems Engineering and Technology from Universidad Politecnica de Valencia (2024) and a Bachelor's degree in Computer Science from South Mediterranean University in Tunisia (2022).</text:p>
      <text:p text:style-name="Text_20_body">Professionally, Sabri has built a solid foundation in software engineering. At Idrica, he played a key role in the Valencia Smart City project, where he developed AI-based ETL processes and integrated IoT systems to optimize city services. He also contributed to implementing business intelligence solutions for improved urban management. Prior to that, at Peaksource, Sabri worked on the design and development of cross-platform mobile applications, applying agile methodologies and leveraging cloud services to enhance app performance and scalability.</text:p>
      <text:p text:style-name="Text_20_body">Sabri’s technical skills include programming in Java, JavaScript, and Python, with experience in cloud computing and database management. He is adept at problem-solving and works with both relational and non-relational databases. Fluent in Arabic, French, English, and Spanish, Sabri thrives in diverse professional environments.</text:p>
      <text:p text:style-name="Text_20_body">In addition to his technical roles, Sabri has held leadership positions, such as Google DSC Lead and VP of Lions SMU Nation. In his free time, he enjoys playing football and continues to expand his knowledge, particularly in AI and emerging technologies.</text:p>
      <text:h text:style-name="Heading_20_1" text:outline-level="1"><text:bookmark-start text:name="__RefHeading___more_geist_2"/><text:bookmark-start text:name="more_geist"/>More GEIST<text:bookmark-end text:name="__RefHeading___more_geist_2"/><text:bookmark-end text:name="more_geist"/></text:h>
      <text:p text:style-name="Text_20_body">→ Meet the <text:a xlink:type="simple" xlink:href="https://geist.re/pub:about_us:start" text:style-name="Internet_20_link" text:visited-style-name="Visited_20_Internet_20_Link">whole tea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smi</dc:title>
  </office:meta>
</office:document-meta>
</file>