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a42a02285714d5d8317fb64517e87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skt"/><text:bookmark-start text:name="__RefHeading___slawomir_k._tadeja_1"/><text:bookmark-start text:name="slawomir_k._tadeja"/>Sławomir K. Tadeja<text:bookmark-end text:name="__RefHeading___slawomir_k._tadeja_1"/><text:bookmark-end text:name="slawomir_k._tadeja"/></text:h>
      <text:p text:style-name="Text_20_body"><draw:frame draw:style-name="medialeft" draw:name="Sławomir K. Tadeja Legend" text:anchor-type="paragraph" draw:z-index="0" svg:width="3.175cm"><draw:text-box><text:p text:style-name="legendcenter"><draw:frame draw:style-name="medialeft" draw:name="Sławomir K. Tadeja" text:anchor-type="paragraph" draw:z-index="0" svg:width="3.175cm" svg:height="3.6170886075949cm"><draw:image xlink:href="Pictures/2a42a02285714d5d8317fb64517e8755.jpg" xlink:type="simple" xlink:show="embed" xlink:actuate="onLoad"/></draw:frame>Sławomir K. Tadeja</text:p></draw:text-box></draw:frame></text:p>
      <text:p text:style-name="Text_20_body"><text:span text:style-name="Strong_20_Emphasis">Sławomir</text:span> is a Research Assistant with the Department of Physics, Astronomy and Applied Computer Science, Jagiellonian University at Kraków. Prior to that, he has been a Ph.D. student (awaiting viva) at the Department of Engineering, University of Cambridge which he joined in October 2016 after receiving Licencjat and Magister degrees in Computer Science from the Jagiellonian University. During his undergraduate and master-level studies, he has undertaken multiple internships including CERN, Microsoft, European Space Agency, and the Institute of Nuclear Physics PAN in Kraków. He was also working on the Monte Carlo simulation of the SABAT System for underwater detection of dangerous substances. At Cambridge, he was a part of the Intelligent Interactive Systems Group working on his Ph.D. thesis under the supervision of Prof. Per Ola Kristensson. He was also advised by Prof. Patrick Langdon (now with Edinburgh Napier University).</text:p>
      <text:p text:style-name="Text_20_body">Sławomir's research interests include AR/VR, Visual Analytics, Industrial Visual Analytics, assistive technologies, HCI, and interaction design, especially for immersive environments. Please feel free to email him if you are interested in any of these as well.</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skt</dc:title>
  </office:meta>
</office:document-meta>
</file>