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5afe34efbdc4dc3a46b1eb52c20d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st"/><text:bookmark-start text:name="__RefHeading___przemyslaw_stanisz_1"/><text:bookmark-start text:name="przemyslaw_stanisz"/>Przemysław Stanisz<text:bookmark-end text:name="__RefHeading___przemyslaw_stanisz_1"/><text:bookmark-end text:name="przemyslaw_stanisz"/></text:h>
      <text:p text:style-name="Text_20_body"><draw:frame draw:style-name="medialeft" draw:name="Przemysław Stanisz Legend" text:anchor-type="paragraph" draw:z-index="0" svg:width="5.2916666666667cm"><draw:text-box><text:p text:style-name="legendcenter"><draw:frame draw:style-name="medialeft" draw:name="Przemysław Stanisz" text:anchor-type="paragraph" draw:z-index="0" svg:width="5.2916666666667cm" svg:height="5.2916666666667cm"><draw:image xlink:href="Pictures/b05afe34efbdc4dc3a46b1eb52c20d0d.jpg" xlink:type="simple" xlink:show="embed" xlink:actuate="onLoad"/></draw:frame>Przemysław Stanisz</text:p></draw:text-box></draw:frame></text:p>
      <text:p text:style-name="Text_20_body">Przemysław Stanisz received his MSc degree (2009) in Energy at AGH UST. <text:line-break/>
He continue his interest in mathematical modeling of nuclear reactors (Monte Carlo methods) at AGH. He defended his dissertation in 2016. He have worked as Research and Teaching Assistant for 5 years. He participate in EU LEADER project (<text:a xlink:type="simple" xlink:href="https://cordis.europa.eu/project/rcn/96603/en" text:style-name="Internet_20_link" text:visited-style-name="Visited_20_Internet_20_Link">https://cordis.europa.eu/project/rcn/96603/en</text:a>). He took annual internship at JRC's Institute for Energy and Transport of the European Commission.</text:p>
      <text:p text:style-name="Text_20_body">Finally, he decided to look for new challenges in commercial business. He finished postgraduate studies in Financial Mathematics (2018). Now he is working for ArcelorMittal Poland as a software developer, building software for mathematical modeling and simulation in the field of Optimization Models, Machine Learning and Decision Making in order to improve the production process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st</dc:title>
  </office:meta>
</office:document-meta>
</file>