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fc6732fbbe53e2cdb6bcb618da13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mbr"/><text:bookmark-start text:name="__RefHeading___mateusz_baran_1"/><text:bookmark-start text:name="mateusz_baran"/>Mateusz Baran<text:bookmark-end text:name="__RefHeading___mateusz_baran_1"/><text:bookmark-end text:name="mateusz_baran"/></text:h>
      <text:p text:style-name="Text_20_body"><draw:frame draw:style-name="media" draw:name="Mateusz Baran Legend" text:anchor-type="as-char" draw:z-index="0" svg:width="5.2916666666667cm"><draw:text-box><text:p text:style-name="legendcenter"><draw:frame draw:style-name="media" draw:name="Mateusz Baran" text:anchor-type="as-char" draw:z-index="0" svg:width="5.2916666666667cm" svg:height="7.0202777777778cm"><draw:image xlink:href="Pictures/5bfc6732fbbe53e2cdb6bcb618da136d.png" xlink:type="simple" xlink:show="embed" xlink:actuate="onLoad"/></draw:frame>Mateusz Baran</text:p></draw:text-box></draw:frame>
<text:span text:style-name="Strong_20_Emphasis">Mateusz Baran</text:span> is a participant of GEIST internship program. He is writing his Masters Thesis about Machine Learning and Attributive Logics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geist.re/pub:about_us:people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mbr</dc:title>
  </office:meta>
</office:document-meta>
</file>