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ed0ac2d0e8350f1032c53e6397ef0f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oog"/><text:bookmark-start text:name="__RefHeading___olgierd_grodzki_1"/><text:bookmark-start text:name="olgierd_grodzki"/>Olgierd Grodzki<text:bookmark-end text:name="__RefHeading___olgierd_grodzki_1"/><text:bookmark-end text:name="olgierd_grodzki"/></text:h>
      <text:p text:style-name="Text_20_body"><draw:frame draw:style-name="media" draw:name="Olgierd Grodzki Legend" text:anchor-type="as-char" draw:z-index="0" svg:width="5.2916666666667cm"><draw:text-box><text:p text:style-name="legendcenter"><draw:frame draw:style-name="media" draw:name="Olgierd Grodzki" text:anchor-type="as-char" draw:z-index="0" svg:width="5.2916666666667cm" svg:height="8.1745818399044cm"><draw:image xlink:href="Pictures/6ed0ac2d0e8350f1032c53e6397ef0f1.png" xlink:type="simple" xlink:show="embed" xlink:actuate="onLoad"/></draw:frame>Olgierd Grodzki</text:p></draw:text-box></draw:frame><text:line-break/>
Olgierd Grodzki is a student at the AGH UST in Krakow. He participated
in GEIST Spring of Code and Winter of Code. He has just finished his
Engineers Thesis about machine learning algorithms for automated data
clustering and is preparing to study Engineering of Intelligent Systems,
a specialty at masters degree studies in Applied Computer Scien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oog</dc:title>
  </office:meta>
</office:document-meta>
</file>