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3ef43b43d293046a29d481388b77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ngu"/><text:bookmark-start text:name="__RefHeading___nahuel_garcia-d_urso_1"/><text:bookmark-start text:name="nahuel_garcia-d_urso"/>Nahuel García-D'Urso<text:bookmark-end text:name="__RefHeading___nahuel_garcia-d_urso_1"/><text:bookmark-end text:name="nahuel_garcia-d_urso"/></text:h>
      <text:p text:style-name="Text_20_body"><draw:frame draw:style-name="medialeft" draw:name="Nahuel García-D'Urso Legend" text:anchor-type="paragraph" draw:z-index="0" svg:width="5.2916666666667cm"><draw:text-box><text:p text:style-name="legendcenter"><draw:frame draw:style-name="medialeft" draw:name="Nahuel García-D'Urso" text:anchor-type="paragraph" draw:z-index="0" svg:width="5.2916666666667cm" svg:height="7.9375cm"><draw:image xlink:href="Pictures/e43ef43b43d293046a29d481388b77cc.jpg" xlink:type="simple" xlink:show="embed" xlink:actuate="onLoad"/></draw:frame>Nahuel García-D'Urso</text:p></draw:text-box></draw:frame></text:p>
      <text:p text:style-name="Text_20_body"><text:span text:style-name="Strong_20_Emphasis">Nahuel García-D'Urso</text:span> received the bachelor’s and master’s degrees in computer science from University of Alicante, Spain. Currently, he is a last year PhD student at the department of computer technology in the same university, and collaborates in research regarding the Tech4Diet project in a multidisciplinary environment along with nutrition experts of the Faculty of Health Sciences. His research interest lies in machine learning, data science, and computer vision, etc.</text:p>
      <text:h text:style-name="Heading_20_1" text:outline-level="1"><text:bookmark-start text:name="__RefHeading___more_geist_2"/><text:bookmark-start text:name="more_geist"/>More GEIST<text:bookmark-end text:name="__RefHeading___more_geist_2"/><text:bookmark-end text:name="more_geist"/></text:h>
      <text:p text:style-name="Text_20_body">→ Meet the <text:a xlink:type="simple" xlink:href="https://geist.re/pub:about_us:start" text:style-name="Internet_20_link" text:visited-style-name="Visited_20_Internet_20_Link">whole tea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ngu</dc:title>
  </office:meta>
</office:document-meta>
</file>