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48a1fa255d6b3be7ec27b894f09f2e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zl"/><text:bookmark-start text:name="__RefHeading___mateusz_z._lepicki_1"/><text:bookmark-start text:name="mateusz_z._lepicki"/>Mateusz Z. Łępicki<text:bookmark-end text:name="__RefHeading___mateusz_z._lepicki_1"/><text:bookmark-end text:name="mateusz_z._lepicki"/></text:h>
      <text:p text:style-name="Text_20_body"><draw:frame draw:style-name="medialeft" draw:name="Mateusz Z. Łępicki Legend" text:anchor-type="paragraph" draw:z-index="0" svg:width="5.2916666666667cm"><draw:text-box><text:p text:style-name="legendcenter"><draw:frame draw:style-name="medialeft" draw:name="Mateusz Z. Łępicki" text:anchor-type="paragraph" draw:z-index="0" svg:width="5.2916666666667cm" svg:height="5.2916666666667cm"><draw:image xlink:href="Pictures/348a1fa255d6b3be7ec27b894f09f2ea.jpg" xlink:type="simple" xlink:show="embed" xlink:actuate="onLoad"/></draw:frame>Mateusz Z. Łępicki</text:p></draw:text-box></draw:frame><text:line-break/></text:p>
      <text:p text:style-name="Text_20_body"><text:span text:style-name="Strong_20_Emphasis">Mateusz Zenon Łępicki</text:span> (<text:a xlink:type="simple" xlink:href="mailto:mzl@agh.edu.pl" text:style-name="Internet_20_link" text:visited-style-name="Visited_20_Internet_20_Link">mzl@agh.edu.pl</text:a>) is a PhD student at the AGH UST in Krakow, Poland, Department of Applied Computer Science.</text:p>
      <text:p text:style-name="Text_20_body">He received his MSc degree in Computer Science at Jagiellonian University with thesis about novel user interfaces with Microsoft Kinect. 
He continues his main research interests (which are cognitive sciences, serious games, ambient intelligence and machine learning) in doctoral thesis.</text:p>
      <text:p text:style-name="Text_20_body">He spends most of his free time playing games, reading books and shooting photo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zl</dc:title>
  </office:meta>
</office:document-meta>
</file>