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60594b6efa2b1e56a7aff7154ef3e7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mzk"/><text:bookmark-start text:name="__RefHeading___maciej_szelazek_1"/><text:bookmark-start text:name="maciej_szelazek"/>Maciej Szelążek<text:bookmark-end text:name="__RefHeading___maciej_szelazek_1"/><text:bookmark-end text:name="maciej_szelazek"/></text:h>
      <text:p text:style-name="Text_20_body"><draw:frame draw:style-name="medialeft" draw:name="0" text:anchor-type="paragraph" draw:z-index="0" svg:width="3.96875cm" svg:height="6.2420587225275cm"><draw:image xlink:href="Pictures/960594b6efa2b1e56a7aff7154ef3e7a.jpg" xlink:type="simple" xlink:show="embed" xlink:actuate="onLoad"/></draw:frame>
<text:span text:style-name="Strong_20_Emphasis">Maciej Szelążek, MSc</text:span> (<text:a xlink:type="simple" xlink:href="mailto:maciej.szelazek@agh.edu.pl" text:style-name="Internet_20_link" text:visited-style-name="Visited_20_Internet_20_Link">maciej.szelazek@agh.edu.pl</text:a>) is a PhD student at the AGH UST in Krakow, Poland, Department of Applied Computer Science.
He has received his MSc degree in Automation and Metrology from AGH UST in 2010.</text:p>
      <text:p text:style-name="Text_20_body">He worked as an data analyst in the Office of Statistical Process Control (SPC) <text:a xlink:type="simple" xlink:href="https://poland.arcelormittal.com/" text:style-name="Internet_20_link" text:visited-style-name="Visited_20_Internet_20_Link">Arcelor Mittal Poland</text:a>.
Participate in creation and development of an analytical system based on central database integrating distributed data sources, reporting system and Statistica data mining software.
He conducted big data multidimensional analyzes related to searching for bottlenecks, logistics, cost optimization and limiting the variability of processes.</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mzk</dc:title>
  </office:meta>
</office:document-meta>
</file>