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52a74129dbcffb9b650edff949cbd44b.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ub:about_us:mtm"/><text:bookmark-start text:name="__RefHeading___maciej_mozolewski_1"/><text:bookmark-start text:name="maciej_mozolewski"/>Maciej Mozolewski<text:bookmark-end text:name="__RefHeading___maciej_mozolewski_1"/><text:bookmark-end text:name="maciej_mozolewski"/></text:h>
      <text:p text:style-name="Text_20_body"><draw:frame draw:style-name="medialeft" draw:name="Maciej Mozolewski Legend" text:anchor-type="paragraph" draw:z-index="0" svg:width="5.2916666666667cm"><draw:text-box><text:p text:style-name="legendcenter"><draw:frame draw:style-name="medialeft" draw:name="Maciej Mozolewski" text:anchor-type="paragraph" draw:z-index="0" svg:width="5.2916666666667cm" svg:height="6.2843426883309cm"><draw:image xlink:href="Pictures/52a74129dbcffb9b650edff949cbd44b.png" xlink:type="simple" xlink:show="embed" xlink:actuate="onLoad"/></draw:frame>Maciej Mozolewski</text:p></draw:text-box></draw:frame></text:p>
      <text:p text:style-name="Text_20_body">Maciej Mozolewski (<text:a xlink:type="simple" xlink:href="mailto:m.mozolewski@doctoral.uj.edu.pl" text:style-name="Internet_20_link" text:visited-style-name="Visited_20_Internet_20_Link">m.mozolewski@doctoral.uj.edu.pl</text:a>) is a PhD candidate at the Jagiellonian University in Technical Computer Science since 2021. His main area of research is explainable AI. He graduated from Psychology at the Faculty of Philosophy of the Jagiellonian University (2010) and Statistical methods in business at the Faculty of Economics of the University of Warsaw (2013). For nearly 10 years, he has worked as a Data Scientist and Software Engineer. He obtained 3 AWS certificates with a result of over 90%. Last but not least, he is gaining practice in teaching students and enjoys it more and more.</text:p>
      <text:p text:style-name="Text_20_body">He is driven by a passion for exploring the world, which pushes him to various regions: philosophy, psychology, cosmology and computer science. His first love is Physics. He enjoys dogs, music, swimming, dancing, biking and hard-SF.</text:p>
      <text:h text:style-name="Heading_20_1" text:outline-level="1"><text:bookmark-start text:name="__RefHeading___more_geist_2"/><text:bookmark-start text:name="more_geist"/>More GEIST<text:bookmark-end text:name="__RefHeading___more_geist_2"/><text:bookmark-end text:name="more_geist"/></text:h>
      <text:p text:style-name="Text_20_body">→ Meet the <text:a xlink:type="simple" xlink:href="https://geist.re/pub:about_us:start" text:style-name="Internet_20_link" text:visited-style-name="Visited_20_Internet_20_Link">whole team</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1970-01-01T00::00:00</meta:creation-date>
    <dc:creator>Generated</dc:creator>
    <dc:date>1970-01-01T00::00:00</dc:date>
    <dc:language>en-US</dc:language>
    <meta:editing-cycles>1</meta:editing-cycles>
    <meta:editing-duration>PT0S</meta:editing-duration>
    <dc:title>pub:about_us:mtm</dc:title>
  </office:meta>
</office:document-meta>
</file>