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43a0a59d7964619fcaa853013e12d3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kkt"/><text:bookmark-start text:name="__RefHeading___krzysztof_kutt_1"/><text:bookmark-start text:name="krzysztof_kutt"/>Krzysztof Kutt<text:bookmark-end text:name="__RefHeading___krzysztof_kutt_1"/><text:bookmark-end text:name="krzysztof_kutt"/></text:h>
      <text:p text:style-name="Text_20_body"><draw:frame draw:style-name="medialeft" draw:name="Krzysztof Kutt Legend" text:anchor-type="paragraph" draw:z-index="0" svg:width="5.2916666666667cm"><draw:text-box><text:p text:style-name="legendcenter"><draw:frame draw:style-name="medialeft" draw:name="Krzysztof Kutt" text:anchor-type="paragraph" draw:z-index="0" svg:width="5.2916666666667cm" svg:height="5.2916666666667cm"><draw:image xlink:href="Pictures/543a0a59d7964619fcaa853013e12d3d.jpg" xlink:type="simple" xlink:show="embed" xlink:actuate="onLoad"/></draw:frame>Krzysztof Kutt</text:p></draw:text-box></draw:frame></text:p>
      <text:p text:style-name="Text_20_body"><text:span text:style-name="Strong_20_Emphasis">Krzysztof Kutt, MSc</text:span> (<text:a xlink:type="simple" xlink:href="mailto:kkutt@agh.edu.pl" text:style-name="Internet_20_link" text:visited-style-name="Visited_20_Internet_20_Link">kkutt@agh.edu.pl</text:a>, <text:a xlink:type="simple" xlink:href="http://home.agh.edu.pl/kkutt" text:style-name="Internet_20_link" text:visited-style-name="Visited_20_Internet_20_Link">www</text:a>) is a PhD candidate at the AGH UST in Krakow, Poland, Department of Applied Computer Science.</text:p>
      <text:p text:style-name="Text_20_body">He has received his MSc degree from AGH UST in 2013. In his master thesis he design a prototype of framework for the automation of the unit testing process. In this framework he uses knowledge in the form of rules in the XTT2 notation.</text:p>
      <text:p text:style-name="Text_20_body">He is interested in cognitive science, especially in knowledge representation, semantic web technologies, ambient intelligence and machine learning. He is also studying the Psychology at Jagiellonian University to learn how the human mind receives and processes information.</text:p>
      <text:p text:style-name="Text_20_body">He is involved in the <text:a xlink:type="simple" xlink:href="http://geist.agh.edu.pl/pub:projects:prosecco:start" text:style-name="Internet_20_link" text:visited-style-name="Visited_20_Internet_20_Link">Prosecco</text:a> project since 2013.</text:p>
      <text:p text:style-name="Text_20_body">In his free time he reads fantasy, rides a bike and tries <text:a xlink:type="simple" xlink:href="http://www.coursera.org/" text:style-name="Internet_20_link" text:visited-style-name="Visited_20_Internet_20_Link">to learn something new</text:a>.</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kkt</dc:title>
  </office:meta>
</office:document-meta>
</file>