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27889fe57d6ef5a007d9d11ed177e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jig"/><text:bookmark-start text:name="__RefHeading___jan_ignatowicz_1"/><text:bookmark-start text:name="jan_ignatowicz"/>Jan Ignatowicz<text:bookmark-end text:name="__RefHeading___jan_ignatowicz_1"/><text:bookmark-end text:name="jan_ignatowicz"/></text:h>
      <text:p text:style-name="Text_20_body"><draw:frame draw:style-name="medialeft" draw:name="Jan Ignatowicz Legend" text:anchor-type="paragraph" draw:z-index="0" svg:width="5.2916666666667cm"><draw:text-box><text:p text:style-name="legendcenter"><draw:frame draw:style-name="medialeft" draw:name="Jan Ignatowicz" text:anchor-type="paragraph" draw:z-index="0" svg:width="5.2916666666667cm" svg:height="6.6970594347465cm"><draw:image xlink:href="Pictures/c27889fe57d6ef5a007d9d11ed177ec6.jpg" xlink:type="simple" xlink:show="embed" xlink:actuate="onLoad"/></draw:frame>Jan Ignatowicz</text:p></draw:text-box></draw:frame></text:p>
      <text:p text:style-name="Text_20_body">Jan Ignatowicz (<text:a xlink:type="simple" xlink:href="mailto:jan.ignatowicz@doctoral.uj.edu.pl" text:style-name="Internet_20_link" text:visited-style-name="Visited_20_Internet_20_Link">jan.ignatowicz@doctoral.uj.edu.pl</text:a>) is a PhD candidate at the Jagiellonian University in Technical Computer Science since 2023. He received BCs degree from Computer Science at the Faculty of Electrical Engineering, Automatics, Computer Science and Biomedical Engineering of the AGH University of Science and Technology in 2020, and MSc degree from Computer Science at the Faculty of Mathematics and Computer Science of the Jagiellonian University in 2022.</text:p>
      <text:p text:style-name="Text_20_body">He is mainly interested in machine learning and its applications in fields of Image Understanding and Natural Language Understanding. <text:line-break/>
In free time he enjoys ballroom dance, traveling and learning foreign languag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jig</dc:title>
  </office:meta>
</office:document-meta>
</file>