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c97e60d73af8563069bcdcfedef288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jgm"/><text:bookmark-start text:name="__RefHeading___jakub_gomulka_1"/><text:bookmark-start text:name="jakub_gomulka"/>Jakub Gomułka<text:bookmark-end text:name="__RefHeading___jakub_gomulka_1"/><text:bookmark-end text:name="jakub_gomulka"/></text:h>
      <text:p text:style-name="Text_20_body"><draw:frame draw:style-name="medialeft" draw:name="Jakub Gomułka Legend" text:anchor-type="paragraph" draw:z-index="0" svg:width="5.2916666666667cm"><draw:text-box><text:p text:style-name="legendcenter"><draw:frame draw:style-name="medialeft" draw:name="Jakub Gomułka" text:anchor-type="paragraph" draw:z-index="0" svg:width="5.2916666666667cm" svg:height="5.650869205298cm"><draw:image xlink:href="Pictures/ac97e60d73af8563069bcdcfedef2883.jpg" xlink:type="simple" xlink:show="embed" xlink:actuate="onLoad"/></draw:frame>Jakub Gomułka</text:p></draw:text-box></draw:frame></text:p>
      <text:p text:style-name="Text_20_body">Jakub Gomułka earned a habilitation degree in philosophy and an engineer degree in computer science with a specialization in database systems. Areas of professional interest: philosophy of science, the philosophy  of Stanisław Lem and Ludwig Wittgenstein, the application of information technologies and AI to the humanities. He develops the Wittgenstein Ontology knowledge base project initiated by the Wittgenstein Archives at the University of Bergen. Currently, he is employed as an associate professor at the Faculty of Humanities at the AGH University of Cracow. Previously, he worked at the Department of Philosophy and Sociology at the Pedagogical University of Cracow. He is a member of the Virtual Reality Research Laboratory, EduVRLab, affiliated with the Faculty of Humanities at the AGH University.</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jgm</dc:title>
  </office:meta>
</office:document-meta>
</file>