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c10b87a3b5efb656bc0678663960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hzh"/><text:bookmark-start text:name="__RefHeading___honorata_zych_1"/><text:bookmark-start text:name="honorata_zych"/>Honorata Zych<text:bookmark-end text:name="__RefHeading___honorata_zych_1"/><text:bookmark-end text:name="honorata_zych"/></text:h>
      <text:p text:style-name="Text_20_body"><draw:frame draw:style-name="medialeft" draw:name="Honorata Zych Legend" text:anchor-type="paragraph" draw:z-index="0" svg:width="5.2916666666667cm"><draw:text-box><text:p text:style-name="legendcenter"><draw:frame draw:style-name="medialeft" draw:name="Honorata Zych" text:anchor-type="paragraph" draw:z-index="0" svg:width="5.2916666666667cm" svg:height="7.5521844660194cm"><draw:image xlink:href="Pictures/07c10b87a3b5efb656bc067866396049.png" xlink:type="simple" xlink:show="embed" xlink:actuate="onLoad"/></draw:frame>Honorata Zych</text:p></draw:text-box></draw:frame></text:p>
      <text:p text:style-name="Text_20_body">Honorata Zych is a PhD candidate in Technical Computer Science at Jagiellonian University since 2024. She received BSc degree in Physiotherapy from Jagiellonian University Medical College in 2017 and MSc in Applied Computer Science from Jagiellonian University in 2024. During that time, she gained experience working as a Research Assistant at IT4Innovations, VSB – Technical University of Ostrava, and as a Software Developer at Ericsson. Currently she is participating in the <text:a xlink:type="simple" xlink:href="https://peer-ai.eu/" text:style-name="Internet_20_link" text:visited-style-name="Visited_20_Internet_20_Link">PEER project (The Hyper Expert Collaborative AI Assistant)</text:a>.</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hzh</dc:title>
  </office:meta>
</office:document-meta>
</file>