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acb23d9e52533a349ced26cf68542f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dad"/><text:bookmark-start text:name="__RefHeading___dominika_drazyk_1"/><text:bookmark-start text:name="dominika_drazyk"/>Dominika Drążyk<text:bookmark-end text:name="__RefHeading___dominika_drazyk_1"/><text:bookmark-end text:name="dominika_drazyk"/></text:h>
      <text:p text:style-name="Text_20_body"><draw:frame draw:style-name="medialeft" draw:name="Dominika Drążyk Legend" text:anchor-type="paragraph" draw:z-index="0" svg:width="5.2916666666667cm"><draw:text-box><text:p text:style-name="legendcenter"><draw:frame draw:style-name="medialeft" draw:name="Dominika Drążyk" text:anchor-type="paragraph" draw:z-index="0" svg:width="5.2916666666667cm" svg:height="5.526544821584cm"><draw:image xlink:href="Pictures/4acb23d9e52533a349ced26cf68542fe.jpg" xlink:type="simple" xlink:show="embed" xlink:actuate="onLoad"/></draw:frame>Dominika Drążyk</text:p></draw:text-box></draw:frame></text:p>
      <text:p text:style-name="Text_20_body"><text:span text:style-name="Strong_20_Emphasis">Dominika Anna Drążyk, MS</text:span> (<text:a xlink:type="simple" xlink:href="mailto:dominika.a.drazyk@gmail.com" text:style-name="Internet_20_link" text:visited-style-name="Visited_20_Internet_20_Link">mail</text:a>, <text:a xlink:type="simple" xlink:href="https://www.researchgate.net/profile/Dominika_Drazyk" text:style-name="Internet_20_link" text:visited-style-name="Visited_20_Internet_20_Link">ResearchGate</text:a>), Jagiellonian University in Cracow, Poland, <text:a xlink:type="simple" xlink:href="https://filozofia.uj.edu.pl/en_GB/start" text:style-name="Internet_20_link" text:visited-style-name="Visited_20_Internet_20_Link">Institute of Philosophy</text:a></text:p>
      <text:p text:style-name="Text_20_body">She has received BSc (2017) and MS (2019) degrees in Cognitive Science from Jagiellonian University, Institute of Philosophy in the area of affective influence on subjective perception of time. Master thesis was prepared in the close collaboration with Polish radio station <text:a xlink:type="simple" xlink:href="https://www.rmf.fm/" text:style-name="Internet_20_link" text:visited-style-name="Visited_20_Internet_20_Link">RMF FM</text:a> and implemented to the marketing sector of a company.</text:p>
      <text:p text:style-name="Text_20_body">Presently, she is also interested in neurobiological correlates of consciousness. Thanks to the experience from her studies, she works in the <text:a xlink:type="simple" xlink:href="https://c-lab.pl/" text:style-name="Internet_20_link" text:visited-style-name="Visited_20_Internet_20_Link">Consciousness Laboratory</text:a> (Jagiellonian University, Institute of Psychology) on project about differences in neuronal processing of auditory stimuli in healthy humans and patients with disorders of consciousness.</text:p>
      <text:p text:style-name="Text_20_body">In GEIST Research Group she develops her programming and research skills in the area of <text:a xlink:type="simple" xlink:href="https://afcai.re/" text:style-name="Internet_20_link" text:visited-style-name="Visited_20_Internet_20_Link">affective computing</text:a>.</text:p>
      <text:p text:style-name="Text_20_body">Her free time is recently devoted to rock climbing and mountain trips.</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dad</dc:title>
  </office:meta>
</office:document-meta>
</file>